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style:num-suffix=""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style:num-suffix=""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office:automatic-styles>
  <office:body>
    <office:text>
      <text:p text:style-name="new_page_staatscourant"/>
      <text:p text:style-name="single-kop-titel">Besluit tot het verlenen van ondermandaat aan ondergeschikt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nr"/> </text:p>
            <text:p text:style-name="al">Ondergetekende, Afdelingshoofd Werkgeversdienstverlening en Detacheringen van de gemeente Enschede;</text:p>
            <text:p text:style-name="al"/>
            <text:p text:style-name="al">gelet op:</text:p>
            <text:p text:style-name="al"/>
            <text:list text:style-name="id1-3-2-2-1-6">
              <text:list-item text:style-override="id1-3-2-2-1-6-1">
                <text:number>•</text:number>
                <text:p text:style-name="al">artikel 2 lid 3 en 4 van het Mandaatbesluit Enschede 2023.</text:p>
              </text:list-item>
            </text:list>
            <text:p text:style-name="al">besluit:</text:p>
            <text:p text:style-name="al"/>
            <text:p text:style-name="al">ondermandaat te verlenen van de (volgende) aan hem gemandateerde bevoegdheden als bedoeld in het Mandaatbesluit Enschede 2023 aan:</text:p>
            <text:list text:style-name="id1-3-2-2-1-10">
              <text:list-item text:style-override="id1-3-2-2-1-10-1">
                <text:number>•</text:number>
                <text:p text:style-name="al">Senior Detacheringsbegeleider, team Werkgeversdienstverlening &amp; Detacheringen (WD), </text:p>
              </text:list-item>
            </text:list>
            <text:p text:style-name="al"/>
            <text:p text:style-name="al">in het kader van Participatiecliënten begeleiden naar en in het werk en gedetacheerde medewerkers onder de cao’s SW en Aan de slag begeleiden naar en in het werk. </text:p>
            <text:p text:style-name="al"/>
            <text:p text:style-name="al">Dit besluit tot het verlenen van ondermandaat aan ondergeschikten sluit de taken in het ‘<text:span text:style-name="nadrukcur">Overzicht werkafspraken verdeling bevoegdheden (artikel 2, lid 1 van het Mandaatbesluit 2023)</text:span>’ vastgesteld op 10 juli 2024 in MT W&amp;I, organisatie-eenheid Werk en Inkomen en ook toekomstig gepubliceerde werkafspraken uit.</text:p>
            <text:p text:style-name="al"/>
            <text:list text:style-name="id1-3-2-2-1-16">
              <text:list-item text:style-override="id1-3-2-2-1-16-1">
                <text:number>•</text:number>
                <text:p text:style-name="al">Het nemen van besluiten en verrichten van handelingen in het kader van re-integratie die voortvloeien uit de uitvoering van de Participatiewet (PW), Wet Inkomensvoorziening Oudere en gedeeltelijke Arbeidsongeschikte werkeloze Werknemers (IOAW) en de Wet Inkomensvoorziening Oudere en gedeeltelijke Arbeidsongeschikte werkeloze Zelfstandigen (IOAZ) en toekomstige wetten die hiervoor in de plaats treden en de hierop gebaseerde verordeningen, beleidsregels en interne instructies.</text:p>
              </text:list-item>
              <text:list-item text:style-override="id1-3-2-2-1-16-2">
                <text:number/>
                <text:p text:style-name="al"/>
              </text:list-item>
              <text:list-item text:style-override="id1-3-2-2-1-16-3">
                <text:number>•</text:number>
                <text:p text:style-name="al">Het nemen van besluiten en verrichten van handelingen in het kader van Loonkostensubsidie LKS die voortvloeien uit de uitvoering van de PW en toekomstige wetten die hiervoor in de plaats treden en de hierop gebaseerde verordeningen, beleidsregels en interne instructies.</text:p>
              </text:list-item>
              <text:list-item text:style-override="id1-3-2-2-1-16-4">
                <text:number/>
                <text:p text:style-name="al"/>
              </text:list-item>
              <text:list-item text:style-override="id1-3-2-2-1-16-5">
                <text:number>•</text:number>
                <text:p text:style-name="al">Het nemen van besluiten en verrichten van handelingen in het kader van tegenprestatie die voortvloeien uit de uitvoering van de PW, IOAW en IOAZ en toekomstige wetten die hiervoor in de plaats treden en de hierop gebaseerde verordeningen, beleidsregels en interne instructies.</text:p>
              </text:list-item>
            </text:list>
            <text:p text:style-name="al"/>
            <text:list text:style-name="id1-3-2-2-1-18">
              <text:list-item text:style-override="id1-3-2-2-1-18-1">
                <text:number>•</text:number>
                <text:p text:style-name="al">Het nemen van besluiten en verrichten van handelingen in het kader van detacheringen die voortvloeien uit de uitvoering van de Participatiewet (PW) en toekomstige wetten die hiervoor in de plaats treden en de hierop gebaseerde verordeningen, beleidsregels cao’s en interne instructies.</text:p>
              </text:list-item>
            </text:list>
            <text:p text:style-name="al"/>
            <text:p text:style-name="al">Het besluit dient te worden bekend gemaakt aan de betrokken gemandateerde(n) en algemeen door middel van publicatie in het elektronische Gemeenteblad.</text:p>
            <text:p text:style-name="al"/>
            <text:p text:style-name="al">Dit besluit treedt in werking op de dag na die van de bekendmaking van het besluit in het elektronisch Gemeenteblad.</text:p>
            <text:p text:style-name="al"/>
            <text:p text:style-name="al">Enschede, 29 juli 2026</text:p>
            <text:p text:style-name="al"/>
            <text:p text:style-name="al">Afdelingshoofd Werkgeversdienstverlening en Detacheringen</text:p>
            <text:p text:style-name="al"/>
            <text:p text:style-name="al">Mélanie Slootheer</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903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3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3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Enschede</meta:user-defined>
    <meta:user-defined meta:name="OVERHEIDop.Rubriek/DC.type">delegatie- of mandaatbesluit</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DC.source">Mandaatbesluit Gemeente Enschede 2023]|[https://lokaleregelgeving.overheid.nl/CVDR702151</meta:user-defined>
    <meta:user-defined meta:name="DCTERMS.alternative">Mandaatbesluit Enschede 2023</meta:user-defined>
    <dc:language>nl</dc:language>
    <meta:user-defined meta:name="OVERHEIDop.locatietype/OVERHEIDop.gebiedsmarkering">Gemeente</meta:user-defined>
    <meta:user-defined meta:name="DC.title">Besluit tot het verlenen van ondermandaat aan ondergeschikten</meta:user-defined>
    <meta:user-defined meta:name="DCTERMS.W3CDTF/DCTERMS.available">2026-07-31</meta:user-defined>
    <meta:user-defined meta:name="DCTERMS.W3CDTF/OVERHEIDop.jaargang">2026</meta:user-defined>
    <meta:user-defined meta:name="OVERHEIDop.publicationIssue">369038</meta:user-defined>
    <meta:user-defined meta:name="OVERHEIDop.GmbID/DC.identifier">gmb-2026-369038</meta:user-defined>
    <meta:user-defined meta:name="OVERHEIDop.versieInformatie"/>
  </office:meta>
</office:document-meta>
</file>