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iber 90, 2491 D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920</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Tiber 90, 2491 DK 's-Gravenhage</text:p>
            <text:p text:style-name="common-al">
            
          </text:p>
            <text:p text:style-name="common-al">
            <text:span text:style-name="nadrukvet">
              <text:span text:style-name="nadrukcur">Datum bekendmaking besluit:</text:span>
            </text:span> 31-07-2026</text:p>
            <text:p text:style-name="common-al">
            
          </text:p>
            <text:p text:style-name="common-al">
            
          </text:p>
            <text:p text:style-name="common-al">Geachte [geanonimiseerd],</text:p>
            <text:p text:style-name="common-al">
            
          </text:p>
            <text:p text:style-name="common-al">
            
          </text:p>
            <text:p text:style-name="common-al">Op 12 juni 2026 hebben wij uw aanvraag voor een instemmingbesluit met projectnummer: 1725202 Rijswijk-Leiden, voor het opbreken van de weg en de benodigde vergunning voor het aanleggen, te hebben en te houden van ondergrondse warmtetansportleidingen LOT B, voor het project Warmtelinq ontvangen. </text:p>
            <text:p text:style-name="common-al">
            
          </text:p>
            <text:p text:style-name="common-al">U vraagt toestemming voor het opbreken van de weg en het aanleggen van ondergrondse warmtetransportleidingen ten behoeve van het Warmtelinq-project LOT B, ter hoogte van de locatie: de Tiber 90 en omgeving, ingediend voor in de periode van 12 oktober 2026 tot en met 23 juni 2028.</text:p>
            <text:p text:style-name="common-al">
            
          </text:p>
            <text:p text:style-name="common-al">
            <text:span text:style-name="nadrukvet">Ons besluit: u krijgt toestemming voor de werkzaamheden</text:span>
          </text:p>
            <text:p text:style-name="common-al">De wegbeheerder van stadsdeel Leidschenveen-Ypenburg en de afdeling Energietransitie en het Regieteam Ondergrond hebben geen bezwaar tegen uw aanvraag.</text:p>
            <text:p text:style-name="common-al">
            
          </text:p>
            <text:p text:style-name="common-al">Wij zien geen aanleiding om de aanvraag te weigeren en beoordelen deze daarom positief.</text:p>
            <text:p text:style-name="common-al">Wij verlenen u instemming voor het opbreken van de weg (artikel 2:11 APV) en de vergunning voor het aanleggen, hebben en houden van ondergrondse warmtetransportleidingen (artikel 2:10B APV), overeenkomstig de bij deze vergunning behorende tekeningen en afspraken.</text:p>
            <text:p text:style-name="common-al">
            
          </text:p>
            <text:p text:style-name="common-al">•	Werkzaamheden: opbreken van de weg en het aanleggen van ondergrondse warmtetransportleidingen </text:p>
            <text:p text:style-name="common-al">•	Locatie: de Tiber ter hoogte van perceelnummer 90 en omgeving.</text:p>
            <text:p text:style-name="common-al">•	Geldig van 12 oktober 2026 tot en met 23 juni 2028.</text:p>
            <text:p text:style-name="common-al">
            
          </text:p>
            <text:p text:style-name="common-al">In bijlage 1 leest u waaraan uw aanvraag is getoetst. </text:p>
            <text:p text:style-name="common-al">
            
          </text:p>
            <text:p text:style-name="common-al">
            <text:span text:style-name="nadrukvet">Houd u aan de voorwaarden die horen bij deze toestemming.</text:span>
          </text:p>
            <text:p text:style-name="common-al">Deze voorwaarden leest u ook in de bijlage. Medewerkers van de Handhavingsorganisatie controleren hierop.</text:p>
            <text:p text:style-name="common-al">
            
          </text:p>
            <text:p text:style-name="common-al">
            
          </text:p>
            <text:p text:style-name="common-al">
            <text:span text:style-name="nadrukvet">Bent u het niet eens met dit besluit? Of een deel van dit besluit?</text:span>
          </text:p>
            <text:p text:style-name="common-al">Dan kunt u dat aan ons laten weten. Dat noemen we ‘bezwaar maken’. In bijlage 2 staat hoe u dat kunt</text:p>
            <text:p text:style-name="common-al">doen.</text:p>
            <text:p text:style-name="common-al">
            
          </text:p>
            <text:p text:style-name="common-al">
            <text:span text:style-name="nadrukvet">Mail als u vragen heeft naar [geanonimiseerd.</text:span>
          </text:p>
            <text:p text:style-name="common-al">Of bel naar mevrouw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geanonimiseerd]</text:p>
            <text:p text:style-name="common-al">Coördinator vergunningen APV</text:p>
            <text:p text:style-name="common-al"> </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b en artikel 2:11 zevende lid van de Algemene plaatselijke verordening voor de gemeente Den Haag;</text:p>
            <text:p text:style-name="common-al">•	Aanwijzingsbesluit aanwijzing gebied ten behoeve van artikel 2:10b, negende lid, onder c, Algemene plaatselijke verordening Den Haag;</text:p>
            <text:p text:style-name="common-al">•	de Beleidsregel vergunning warmtenetten en -leidingen APV Den Haag 2025</text:p>
            <text:p text:style-name="common-al">•	Nadere regels aanleggen, beschadigen, opbreken en veranderen van de weg artikel 2:11, vierde lid Algemene plaatselijke verordening Den Haag (RIS 170884);</text:p>
            <text:p text:style-name="common-al">
            
          </text:p>
            <text:p text:style-name="common-al">
            <text:span text:style-name="nadrukvet">Beoordeling:</text:span>
          </text:p>
            <text:p text:style-name="common-al">De aanvraag is getoetst zoals hierboven aangegeven. Wij hebben de aanvraag op 6 juli 2026 voor advies voorgelegd aan:</text:p>
            <text:p text:style-name="common-al">
            
          </text:p>
            <text:p text:style-name="common-al">De weg(-groen) beheerder van het stadsdeel Leidschenveen-Ypenburg</text:p>
            <text:p text:style-name="common-al">In het advies van 10 juli 2026 adviseren de beheerders positief onder voorwaarden voor het opbreken van de weg en het aanleggen van ondergrondse warmtetransportleidingen, voor de locatie; de Tiber 90 e.o. in de periode van 12 oktober 2026 tot en met 23 juni 2028 vanuit het oogpunt van hinder voor de omgeving en/of een inbreuk op het doelmatig onderhoud, groen en beheer van de weg.</text:p>
            <text:p text:style-name="common-al">
            
          </text:p>
            <text:p text:style-name="common-al">Motivering weg- en groenbeheer</text:p>
            <text:p text:style-name="common-al">De weg- en groenbeheerder geven aan dat de werkzaamheden volgens het BVC-plan uitgevoerd dienen te worden. Ook dienen alle werkwerkzaamheden rondom de bomen volgens de richtlijnen zoals benoemd staat in de “Bomenposter werken rondom bomen” uitgevoerd te worden.</text:p>
            <text:p text:style-name="common-al">
            
          </text:p>
            <text:p text:style-name="common-al">De afdeling Energietransitie:</text:p>
            <text:p text:style-name="common-al">In het advies van 13 juli 2026 adviseert de afdeling positief over aanleggen van de warmtetransportleidingen. </text:p>
            <text:p text:style-name="common-al">
            
          </text:p>
            <text:p text:style-name="common-al">Motivering</text:p>
            <text:p text:style-name="common-al">De aanvraag doorkruist het gemeentelijk beleid inzake de energietransitie niet en draagt bij aan de ambitie van een klimaatneutrale stad. Zij is niet in strijd met het conceptontwerp Warmteprogramma (RIS324413) en de Transitievisie Warmte (RIS313867), noch met toekomstige duurzame warmteoplossingen in De Rivieren, De Lanen en De Velden. De weigeringsgrond van artikel 2:10B, lid 9, onder c, APV is niet van toepassing, omdat de aanvraaglocatie buiten het aangewezen gebied (RIS319847) ligt.</text:p>
            <text:p text:style-name="common-al">
            
          </text:p>
            <text:p text:style-name="common-al">De afdeling Ondergrond:</text:p>
            <text:p text:style-name="common-al">In het advies van 24 juli 2026 adviseert de afdeling positief onder voorwaarden over aanleggen van de warmtetransportleidingen vanuit het oogpunt van de ondergrondse structuur. Deze worden meegenomen in de voorschriften.</text:p>
            <text:p text:style-name="common-al">
            
          </text:p>
            <text:p text:style-name="common-al">
            <text:span text:style-name="nadrukvet">Aan welke voorwaarden moet u voldoen als u gebruik maakt van deze beschikking</text:span>
          </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Informeer omwonenden en bedrijven in de buurt over de werkzaamheden. Doe dit met een bewonersbrief.</text:p>
            <text:p text:style-name="common-al">•	Voer het werk uit binnen de toegestane periode.</text:p>
            <text:p text:style-name="common-al">•	Zorg voor zo min mogelijk overlast voor weggebruikers.</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text:p>
            <text:p text:style-name="common-al">
            
          </text:p>
            <text:p text:style-name="common-al">
            <text:span text:style-name="nadrukvet">Let ook op het volgende:</text:span>
          </text:p>
            <text:p text:style-name="common-al">•	Houdt u zich niet aan de voorwaarden? Dan krijgt u mogelijk een boete (dwangsom) of kan de beschikking worden ingetrokken.</text:p>
            <text:p text:style-name="common-al">•	De verleende toestemming uit de beschikking voor de werkzaamheden geldt alleen voor werkzaamheden die staan op de gewaarmerkte tekeningen en goedgekeurde SBO-advies en addendum. Zijn er afwijkingen of veranderingen? Laat dit dan weten aan de weg- en groenbeheerder van de Dienst Publiekszaken, stadsdeel Leidschenveen-Ypenburg.</text:p>
            <text:p text:style-name="common-al">•	Oplevering vindt plaats binnen vijf dagen na het afronden van de werkzaamheden. Neem hiervoor contact op met de wegbeheerder. </text:p>
            <text:p text:style-name="common-al">•	Wilt u verlenging van deze termijn? Dan kan dat alleen met schriftelijke toestemming van de gemeente Den Haag via [geanonimiseerd]</text:p>
            <text:p text:style-name="common-al">•	Meer informatie over - mogelijke - bodemverontreiniging krijgt u van het gemeentelijk Bodem Informatie Punt (BIP): [geanon.</text:p>
            <text:p text:style-name="common-al">•	Informeer de afdeling Bereikbaarheid over de werkzaamheden en de afzettingen/versmallingen van de rijbaan. Zodat de doorstroming op de hoofdroute goed blijft.</text:p>
            <text:p text:style-name="common-al">•	Na afronding van de werkzaamheden dient dit te worden hersteld conform de Handreiking Openbare Ruimte (HOR) van de gemeente Den Haag, in overleg met de groenbeheerder en inclusief één groeiseizoen nazorg voor bomen en groen.</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Lever binnen 5 werkdagen na het afronden van de werkzaamheden de elementenverharding op: samen met de beheerder. Contactpersonen voor schouw en oplevering: [geanonimiseerd].</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span text:style-name="nadrukvet">Deze beschikking is elektronisch aangemaakt en goedgekeurd en daarom niet ondertekend.</text:span>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90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920</meta:user-defined>
    <meta:user-defined meta:name="DCTERMS.abstract">Het uitvoeren van wegwerkzaamheden zoals het opbreken van de weg en het aanleggen van ondergrondse warmtetransportleidingen ten behoeve van het Warmtelinq-project, ter hoogte van de locatie de Tiber 90 e.o. voor in de periode van 12 oktober 2026 tot en met 23 juni 2028.</meta:user-defined>
    <dc:language>nl</dc:language>
    <meta:user-defined meta:name="OVERHEIDop.locatietype/OVERHEIDop.gebiedsmarkering">Punt</meta:user-defined>
    <meta:user-defined meta:name="DC.title">APV vergunning - Besluiten, Tiber 90, 2491 DK 's-Gravenhage</meta:user-defined>
    <meta:user-defined meta:name="OVERHEIDop.datumEindeReactietermijn">2026-09-09</meta:user-defined>
    <meta:user-defined meta:name="OVERHEIDop.terinzageleggingBG">https://www.digitale-inzage.nl/Den%20Haag/dossier/c_6mu-3MTEWQzjjM6n60vg</meta:user-defined>
    <meta:user-defined meta:name="DCTERMS.W3CDTF/DCTERMS.available">2026-07-31</meta:user-defined>
    <meta:user-defined meta:name="DCTERMS.W3CDTF/OVERHEIDop.jaargang">2026</meta:user-defined>
    <meta:user-defined meta:name="OVERHEIDop.publicationIssue">369029</meta:user-defined>
    <meta:user-defined meta:name="OVERHEIDop.GmbID/DC.identifier">gmb-2026-369029</meta:user-defined>
    <meta:user-defined meta:name="OVERHEIDop.versieInformatie"/>
  </office:meta>
</office:document-meta>
</file>