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bouwen van een bedrijfspand met opslagunits, Platinastraat 10 2718RZ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lengde beslistermijn 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 Zaakgegevens </text:span>
          </text:p>
            <text:p text:style-name="common-al">Het zaaknummer: 2026-047992</text:p>
            <text:p text:style-name="common-al">Het product: Omgevingsvergunning</text:p>
            <text:p text:style-name="common-al">De omschrijving van de zaak:het bouwen van een bedrijfspand met opslagunits</text:p>
            <text:p text:style-name="common-al">De ontvangstdatum van de zaak: 07-04-2026</text:p>
            <text:p text:style-name="common-al">De globale locatie: Platinastraat 10 2718RZ Zoetermeer</text:p>
            <text:p text:style-name="common-al">
            <text:span text:style-name="nadrukvet"> Besluitgegevens </text:span>
          </text:p>
            <text:p text:style-name="common-al">De besluitdatum: 29-07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902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2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47992</meta:user-defined>
    <meta:user-defined meta:name="DCTERMS.abstract">het bouwen van een bedrijfspand met opslag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termijnverlenging Omgevingsvergunning voor het bouwen van een bedrijfspand met opslagunits, Platinastraat 10 2718RZ Zoeterme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24</meta:user-defined>
    <meta:user-defined meta:name="OVERHEIDop.GmbID/DC.identifier">gmb-2026-369024</meta:user-defined>
    <meta:user-defined meta:name="OVERHEIDop.versieInformatie"/>
  </office:meta>
</office:document-meta>
</file>