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het bestaande pomphuis met een paviljoen aan Kalverbos 20 2611XW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lverbos 20 2611XW Delft | het uitbreiden van het bestaande pomphuis met een paviljoen | 29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6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902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62</meta:user-defined>
    <meta:user-defined meta:name="DCTERMS.abstract">Uitbreiding Pomphuis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uitbreiden van het bestaande pomphuis met een paviljoen aan Kalverbos 20 2611XW Delf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21</meta:user-defined>
    <meta:user-defined meta:name="OVERHEIDop.GmbID/DC.identifier">gmb-2026-369021</meta:user-defined>
    <meta:user-defined meta:name="OVERHEIDop.versieInformatie"/>
  </office:meta>
</office:document-meta>
</file>