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bouw van 2 woningen aan Havendijk 31 en 33 te Bees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de bouw van 2 woningen (Bouwactiviteit (omgevingsplan)), Havendijk 31 en 33, in Beesd (21-07-2026) (bezwaar mogelijk), ODR2604655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899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9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9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4655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de bouw van 2 woningen aan Havendijk 31 en 33 te Beesd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999</meta:user-defined>
    <meta:user-defined meta:name="OVERHEIDop.GmbID/DC.identifier">gmb-2026-368999</meta:user-defined>
    <meta:user-defined meta:name="OVERHEIDop.versieInformatie"/>
  </office:meta>
</office:document-meta>
</file>