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ngaardstraat 50, 4461DD Goes - Besluit op aanvraag omgevingsvergunning voor het plaatsen van reclame/logo op de gev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7 juli 2026 een omgevingsvergunning hebben verleend voor het plaatsen van reclame/logo op de gevel op de locatie Wijngaardstraat 50, 4461DD Goes. Het besluit is geregistreerd onder nummer Z2026-00005034.</text:p>
            <text:p text:style-name="common-al">
            <text:span text:style-name="nadrukvet">Procedure</text:span>
          </text:p>
            <text:p text:style-name="common-al">Tegen een verleende vergunning kunnen belanghebbenden tot en met 9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895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5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5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034</meta:user-defined>
    <meta:user-defined meta:name="DCTERMS.abstract">Wijngaardstraat 50, 4461DD Goes - Besluit op aanvraag omgevingsvergunning voor het plaatsen van reclame/logo op de gevel</meta:user-defined>
    <dc:language>nl</dc:language>
    <meta:user-defined meta:name="OVERHEIDop.locatietype/OVERHEIDop.gebiedsmarkering">Vlak</meta:user-defined>
    <meta:user-defined meta:name="DC.title">Wijngaardstraat 50, 4461DD Goes - Besluit op aanvraag omgevingsvergunning voor het plaatsen van reclame/logo op de gevel</meta:user-defined>
    <meta:user-defined meta:name="DCTERMS.W3CDTF/DCTERMS.available">2026-07-31</meta:user-defined>
    <meta:user-defined meta:name="DCTERMS.W3CDTF/OVERHEIDop.jaargang">2026</meta:user-defined>
    <meta:user-defined meta:name="OVERHEIDop.publicationIssue">368955</meta:user-defined>
    <meta:user-defined meta:name="OVERHEIDop.GmbID/DC.identifier">gmb-2026-368955</meta:user-defined>
    <meta:user-defined meta:name="OVERHEIDop.versieInformatie"/>
  </office:meta>
</office:document-meta>
</file>