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mstel 15 1011P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woonboot</text:p>
            <text:p text:style-name="common-al">Besluit: verleend</text:p>
            <text:p text:style-name="common-al">Besluit verzonden op: 23-07-2026</text:p>
            <text:p text:style-name="common-al">Zaakadres: Amstel 15 1011PT Amsterdam</text:p>
            <text:p text:style-name="common-al">Zaaknummer: Z2026-030130</text:p>
            <text:p text:style-name="common-al">DSO-nummer: 202607070075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3013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95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5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5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130</meta:user-defined>
    <meta:user-defined meta:name="DCTERMS.abstract">veranderen van de woonboo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mstel 15 1011PT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954</meta:user-defined>
    <meta:user-defined meta:name="OVERHEIDop.GmbID/DC.identifier">gmb-2026-368954</meta:user-defined>
    <meta:user-defined meta:name="OVERHEIDop.versieInformatie"/>
  </office:meta>
</office:document-meta>
</file>