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voor het uitvoeren van een GFT-Boring Boskoop aan naast Burgemeester Colijnstraat 283 naar Ridderbuurt Boskoo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lphen aan den Rijn heeft een aanvraag voor een omgevingsvergunning ontvangen. De vergunning is aangevraagd voor het uitvoeren van een GFT-Boring Boskoop aan naast Burgemeester Colijnstraat 283 naar Ridderbuurt Boskoop, geregistreerd onder nr. 04843904715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05-06-2026. De gemeente neemt daarover waarschijnlijk voor 11-09-2026 een besluit. Als de vergunning wordt verleend, publiceert de gemeente een nieuw bericht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Tegen een ingekomen aanvraag kunt u nog geen bezwaar indienen. U kunt wel uw mening laten weten door een e-mail te sturen naar: gemeente@alphenaandenrijn.nl. Of per post: Gemeente Alphen aan den Rijn, t.a.v. team Vergunningen, Veiligheid en Inspectie, Postbus 13, 2400 AA Alphen aan den Rijn. Uw mening kan worden meegenomen in de verdere besluitvorming. U kunt pas bezwaar maken als de vergunning is verleend.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phen aan den Rijn</text:p>
            </table:table-cell>
            <table:table-cell office:value-type="string" table:style-name="header.C">
              <text:p text:style-name="headerright"><text:span text:style-name="nr">Nr. 368947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947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947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lphen aan den Rij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phen aan den Rijn</meta:user-defined>
    <meta:user-defined meta:name="OVERHEID.Gemeente/OVERHEID.authority">Alphen aan den Rij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4843904715</meta:user-defined>
    <meta:user-defined meta:name="DCTERMS.abstract">Verlenging beslistermijn voor het uitvoeren van een GFT-Boring Boskoop aan naast Burgemeester Colijnstraat 283 naar Ridderbuurt Boskoop</meta:user-defined>
    <dc:language>nl</dc:language>
    <meta:user-defined meta:name="OVERHEIDop.locatietype/OVERHEIDop.gebiedsmarkering">Vlak</meta:user-defined>
    <meta:user-defined meta:name="DC.title">Verlenging beslistermijn voor het uitvoeren van een GFT-Boring Boskoop aan naast Burgemeester Colijnstraat 283 naar Ridderbuurt Boskoop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8947</meta:user-defined>
    <meta:user-defined meta:name="OVERHEIDop.GmbID/DC.identifier">gmb-2026-368947</meta:user-defined>
    <meta:user-defined meta:name="OVERHEIDop.versieInformatie"/>
  </office:meta>
</office:document-meta>
</file>