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herbouwen van een bedrijfsruimte aan Paasweg (perceel VRK00 E 348) te Vari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herbouwen van een bedrijfsruimte (Bouwactiviteit (omgevingsplan)), Paasweg (perceel VRK00 E 348), in Varik (24-07-2026) (geen bezwaar mogelijk), ODR2610941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6893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3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3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0941</meta:user-defined>
    <dc:language>nl</dc:language>
    <meta:user-defined meta:name="OVERHEIDop.locatietype/OVERHEIDop.gebiedsmarkering">Perceel</meta:user-defined>
    <meta:user-defined meta:name="DC.title">Aanvraag vergunning voor het herbouwen van een bedrijfsruimte aan Paasweg (perceel VRK00 E 348) te Varik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8936</meta:user-defined>
    <meta:user-defined meta:name="OVERHEIDop.GmbID/DC.identifier">gmb-2026-368936</meta:user-defined>
    <meta:user-defined meta:name="OVERHEIDop.versieInformatie"/>
  </office:meta>
</office:document-meta>
</file>