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de woning aan Spijksesteeg 1 te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verbouwen van de woning (Bouwactiviteit (omgevingsplan), Bouwactiviteit (technisch)), Spijksesteeg 1, 4212 KG, in Spijk (24-07-2026) (geen bezwaar mogelijk), ODR26109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93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921</meta:user-defined>
    <dc:language>nl</dc:language>
    <meta:user-defined meta:name="OVERHEIDop.locatietype/OVERHEIDop.gebiedsmarkering">Adres</meta:user-defined>
    <meta:user-defined meta:name="DC.title">Aanvraag vergunning voor het verbouwen van de woning aan Spijksesteeg 1 te Spij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930</meta:user-defined>
    <meta:user-defined meta:name="OVERHEIDop.GmbID/DC.identifier">gmb-2026-368930</meta:user-defined>
    <meta:user-defined meta:name="OVERHEIDop.versieInformatie"/>
  </office:meta>
</office:document-meta>
</file>