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meerdere locaties,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organiseren van Lichtweek Bedum van 5 t/m 12 september 2026 op de locatie meerdere locaties, Bedum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de burgemeester. De bezwaartermijn eindigt op 9 septem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689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856</meta:user-defined>
    <meta:user-defined meta:name="DCTERMS.abstract">het organiseren van Lichtweek Bedum van 5 t/m 12 september 2026, meerdere locaties, Bedum (9 september 2026)</meta:user-defined>
    <dc:language>nl</dc:language>
    <meta:user-defined meta:name="OVERHEIDop.locatietype/OVERHEIDop.gebiedsmarkering">Vlak</meta:user-defined>
    <meta:user-defined meta:name="DC.title">Besluit evenementenvergunning meerdere locaties, Bedu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927</meta:user-defined>
    <meta:user-defined meta:name="OVERHEIDop.GmbID/DC.identifier">gmb-2026-368927</meta:user-defined>
    <meta:user-defined meta:name="OVERHEIDop.versieInformatie"/>
  </office:meta>
</office:document-meta>
</file>