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icture1i3777a23b-6575-49f2-af6a-af27abbbce95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raatnaambesluit Lage Heurnseweg Dinxperlo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de gemeente Aalten;</text:p>
            <text:p text:style-name="al">gelet op artikel 6 van de Wet basisregistratie adressen en gebouwen (Stb. 2017-60), die op 1 juli 2018</text:p>
            <text:p text:style-name="al">in werking is getreden, waarin gemeenten onder andere wordt opgedragen openbare ruimten vast te stellen;</text:p>
            <text:p text:style-name="al">gelet op artikel 108 van de Gemeentewet en artikel 2 van de Verordening naamgeving en nummering</text:p>
            <text:p text:style-name="al">(adressen) van de gemeente Aalten;</text:p>
            <text:p text:style-name="al">gelet op het Mandaatbesluit Wet BAG van burgemeester en wethouders van de gemeente Aalten;</text:p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/>
            <text:p text:style-name="al">1. tot vaststelling van de openbare ruimte met de benaming:</text:p>
            <text:p text:style-name="al">"Lage Heurnseweg binnen de woonplaats Dinxperlo",</text:p>
            <text:p text:style-name="al">overeenkomstig de bij dit besluit behorende situatietekening;</text:p>
            <text:p text:style-name="al">2. dat deze vaststelling betrekking heeft op het gedeelte van de openbare ruimte dat is gelegen</text:p>
            <text:p text:style-name="al">binnen de woonplaats Dinxperlo;</text:p>
            <text:p text:style-name="al">3. dit besluit in werking te laten treden met ingang van 21 juli 2026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Gelezen het collegebesluit d.d. 21 juli 202.</text:span></text:p>
            <text:p><text:span text:style-name="functie">namens burgemeester en wethouders,</text:span></text:p>
            <text:p><text:span text:style-name="functie">Burgemeester A.B. Stapelkamp</text:span></text:p>
          </text:section>
        </text:section>
        <text:section text:name="bijlage_id1-3-2-4" text:style-name="bijlage">
          <text:p text:style-name="bijlage_top"/>
          <text:p text:style-name="hoofdstuk_kop"><text:span text:style-name="label">Bijlage</text:span> <text:span text:style-name="nr">1</text:span> </text:p>
          <text:p text:style-name="al">
          <draw:frame><draw:text-box><text:section text:name="plaatje_id1-3-2-4-2-1" text:style-name="plaatje">
            <text:p text:style-name="illustratie_id1-3-2-4-2-1-1"><draw:frame draw:style-name="illustratie_id1-3-2-4-2-1-1" text:anchor-type="paragraph" svg:width="153mm" svg:height="108.15849056603773mm"><draw:image xlink:href="Pictures/Picture1i3777a23b-6575-49f2-af6a-af27abbbce95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2-1-1" style:parent-style-name="Standard">
      <style:paragraph-properties style:line-spacing="0mm" style:text-autospace="none" ofo:line-height="0.001cm"/>
    </style:style>
    <style:style style:family="graphic" style:name="illustratie_id1-3-2-4-2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6890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0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0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Aalt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DC.source">artikel 108 van de Gemeentewet]|[1.0:c:BWBR0005416&amp;artikel=108&amp;g=2026-06-04</meta:user-defined>
    <meta:user-defined meta:name="DCTERMS.alternative">straatnaambesluit Lage Heurnseweg Dinxperlo</meta:user-defined>
    <dc:language>nl</dc:language>
    <meta:user-defined meta:name="OVERHEIDop.locatietype/OVERHEIDop.gebiedsmarkering">Lijn</meta:user-defined>
    <meta:user-defined meta:name="DC.title">Straatnaambesluit Lage Heurnseweg Dinxperlo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900</meta:user-defined>
    <meta:user-defined meta:name="OVERHEIDop.GmbID/DC.identifier">gmb-2026-368900</meta:user-defined>
    <meta:user-defined meta:name="OVERHEIDop.versieInformatie"/>
  </office:meta>
</office:document-meta>
</file>