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werk, niet zijnde bouwwerk, of werkzaamheid uitvoeren aan Mert 2 te Herwij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Werk, niet zijnde bouwwerk, of werkzaamheid uitvoeren (Werk, niet zijnde bouwwerk, of werkzaamheid uitvoeren), Mert 2, 4171 LB, in Herwijnen (23-07-2026) (geen bezwaar mogelijk), ODR261085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8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850</meta:user-defined>
    <dc:language>nl</dc:language>
    <meta:user-defined meta:name="OVERHEIDop.locatietype/OVERHEIDop.gebiedsmarkering">Adres</meta:user-defined>
    <meta:user-defined meta:name="DC.title">Aanvraag vergunning voor werk, niet zijnde bouwwerk, of werkzaamheid uitvoeren aan Mert 2 te Herwijn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80</meta:user-defined>
    <meta:user-defined meta:name="OVERHEIDop.GmbID/DC.identifier">gmb-2026-368880</meta:user-defined>
    <meta:user-defined meta:name="OVERHEIDop.versieInformatie"/>
  </office:meta>
</office:document-meta>
</file>