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afwijken van regels in het omgevingsplan ten behoeve van woningbouwontwikkeling aan Korfgraaf (percelen HTN05 H 322/323/324) te Hellouw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en omgevingsvergunning is aangevraagd voor het afwijken van regels in het omgevingsplan tbv woningbouwontwikkeling (Afwijken van regels in het omgevingsplan), Korfgraaf (percelen HTN05 H 322/323/324), in Hellouw (24-07-2026) (geen bezwaar mogelijk), ODR26109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68879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87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87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610926</meta:user-defined>
    <dc:language>nl</dc:language>
    <meta:user-defined meta:name="OVERHEIDop.locatietype/OVERHEIDop.gebiedsmarkering">Weg</meta:user-defined>
    <meta:user-defined meta:name="DC.title">Aanvraag vergunning voor het afwijken van regels in het omgevingsplan ten behoeve van woningbouwontwikkeling aan Korfgraaf (percelen HTN05 H 322/323/324) te Hellouw</meta:user-defined>
    <meta:user-defined meta:name="DCTERMS.W3CDTF/DCTERMS.available">2026-08-04</meta:user-defined>
    <meta:user-defined meta:name="DCTERMS.W3CDTF/OVERHEIDop.jaargang">2026</meta:user-defined>
    <meta:user-defined meta:name="OVERHEIDop.publicationIssue">368879</meta:user-defined>
    <meta:user-defined meta:name="OVERHEIDop.GmbID/DC.identifier">gmb-2026-368879</meta:user-defined>
    <meta:user-defined meta:name="OVERHEIDop.versieInformatie"/>
  </office:meta>
</office:document-meta>
</file>