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erendonkweg 1, Verleend en treedt direct in werking, Omgevingsvergunning, het plaatsen van lichtmas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Meerendonkweg 1, 5216 TZ 's-Hertogenbosch, Verzoeklocatie 2026060102105</text:p>
            <text:p text:style-name="common-al">
            <text:span text:style-name="nadrukvet">Omschrijving:</text:span> het plaatsen van lichtmasten</text:p>
            <text:p text:style-name="common-al">
            <text:span text:style-name="nadrukvet">Aangevraagde activiteiten: </text:span>Bouwactiviteit (Omgevingsplan)</text:p>
            <text:p text:style-name="common-al">
            <text:span text:style-name="nadrukvet">Kenmerknummer: </text:span>079619442237</text:p>
            <text:p text:style-name="common-al">
            <text:span text:style-name="nadrukvet">Datum besluit: </text:span>29-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887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7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7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442237</meta:user-defined>
    <dc:language>nl</dc:language>
    <meta:user-defined meta:name="DC.title">Meerendonkweg 1, Verleend en treedt direct in werking, Omgevingsvergunning, het plaatsen van lichtmasten</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517</meta:user-defined>
    <meta:user-defined meta:name="OVERHEIDop.publicationIssue">368870</meta:user-defined>
    <meta:user-defined meta:name="OVERHEIDop.GmbID/DC.identifier">gmb-2026-368870</meta:user-defined>
    <meta:user-defined meta:name="OVERHEIDop.versieInformatie"/>
  </office:meta>
</office:document-meta>
</file>