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een onderwijslocatie aan Poppenbouwing 3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uitbreiden van een onderwijslocatie (Bouwactiviteit (omgevingsplan), Bouwactiviteit (technisch)), Poppenbouwing 3, 4191 NZ, in Geldermalsen (24-07-2026) (geen bezwaar mogelijk), ODR261092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886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6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0929</meta:user-defined>
    <dc:language>nl</dc:language>
    <meta:user-defined meta:name="OVERHEIDop.locatietype/OVERHEIDop.gebiedsmarkering">Adres</meta:user-defined>
    <meta:user-defined meta:name="DC.title">Aanvraag vergunning voor het uitbreiden van een onderwijslocatie aan Poppenbouwing 3 te Geldermal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8868</meta:user-defined>
    <meta:user-defined meta:name="OVERHEIDop.GmbID/DC.identifier">gmb-2026-368868</meta:user-defined>
    <meta:user-defined meta:name="OVERHEIDop.versieInformatie"/>
  </office:meta>
</office:document-meta>
</file>