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uitbreiden van het bedrijfspand aan De Panoven 11 te Geldermal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uitbreiden van het bedrijfspand (Bouwactiviteit (omgevingsplan), Bouwactiviteit (technisch)), De Panoven 11, 4191 GV, in Geldermalsen (24-07-2026) (geen bezwaar mogelijk), ODR2610935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6886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6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6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10935</meta:user-defined>
    <dc:language>nl</dc:language>
    <meta:user-defined meta:name="OVERHEIDop.locatietype/OVERHEIDop.gebiedsmarkering">Adres</meta:user-defined>
    <meta:user-defined meta:name="DC.title">Aanvraag vergunning voor het uitbreiden van het bedrijfspand aan De Panoven 11 te Geldermals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8864</meta:user-defined>
    <meta:user-defined meta:name="OVERHEIDop.GmbID/DC.identifier">gmb-2026-368864</meta:user-defined>
    <meta:user-defined meta:name="OVERHEIDop.versieInformatie"/>
  </office:meta>
</office:document-meta>
</file>