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tijdelijk plaatsen en gebruiken van vijf verplaatsbare woonunits aan De Spijk 4 te Buurmal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tijdelijk plaatsen en gebruiken van vijf verplaatsbare woonunits (Afwijken van regels in het omgevingsplan, Bouwactiviteit (omgevingsplan)), De Spijk 4, 4197 BG, in Buurmalsen (22-07-2026) (geen bezwaar mogelijk), ODR2610814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68860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86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86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ODR2610814</meta:user-defined>
    <dc:language>nl</dc:language>
    <meta:user-defined meta:name="OVERHEIDop.locatietype/OVERHEIDop.gebiedsmarkering">Adres</meta:user-defined>
    <meta:user-defined meta:name="DC.title">Aanvraag vergunning voor het tijdelijk plaatsen en gebruiken van vijf verplaatsbare woonunits aan De Spijk 4 te Buurmals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8860</meta:user-defined>
    <meta:user-defined meta:name="OVERHEIDop.GmbID/DC.identifier">gmb-2026-368860</meta:user-defined>
    <meta:user-defined meta:name="OVERHEIDop.versieInformatie"/>
  </office:meta>
</office:document-meta>
</file>