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bouwen van 3 appartementen Kerkstraat 56, 2411AE Bodegra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juli 2026 heeft de Omgevingsdienst Midden-Holland (ODMH) namens gemeente Bodegraven-Reeuwijk besloten om de beslistermijn van de aanvraag met kenmerk 2026-00011471 voor het bouwen van 3 appartementen op de locatie Kerkstraat 56, 2411AE Bodegraven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6885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5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85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1471</meta:user-defined>
    <meta:user-defined meta:name="DCTERMS.abstract">Beslistermijn verlengen aanvraag 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istermijn verlengen aanvraag het bouwen van 3 appartementen Kerkstraat 56, 2411AE Bodegrav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858</meta:user-defined>
    <meta:user-defined meta:name="OVERHEIDop.GmbID/DC.identifier">gmb-2026-368858</meta:user-defined>
    <meta:user-defined meta:name="OVERHEIDop.versieInformatie"/>
  </office:meta>
</office:document-meta>
</file>