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Buiten behandeling omgevingsvergunning - Huygensstraat 44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716265 – 29 juli 2026</text:p>
            <text:p text:style-name="common-al">Huygensstraat 44 Noordwijk | het plaatsen van 2 pergola's op het dakterras </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88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716265</meta:user-defined>
    <meta:user-defined meta:name="DCTERMS.abstract">29 juli 2026, het plaatsen van 2 pergola's op het dakterras</meta:user-defined>
    <dc:language>nl</dc:language>
    <meta:user-defined meta:name="OVERHEIDop.locatietype/OVERHEIDop.gebiedsmarkering">Adres</meta:user-defined>
    <meta:user-defined meta:name="DC.title">Verzonden besluit Buiten behandeling omgevingsvergunning - Huygensstraat 44 Noordwijk</meta:user-defined>
    <meta:user-defined meta:name="DCTERMS.W3CDTF/DCTERMS.available">2026-08-04</meta:user-defined>
    <meta:user-defined meta:name="DCTERMS.W3CDTF/OVERHEIDop.jaargang">2026</meta:user-defined>
    <meta:user-defined meta:name="OVERHEIDop.publicationIssue">368855</meta:user-defined>
    <meta:user-defined meta:name="OVERHEIDop.GmbID/DC.identifier">gmb-2026-368855</meta:user-defined>
    <meta:user-defined meta:name="OVERHEIDop.versieInformatie"/>
  </office:meta>
</office:document-meta>
</file>