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aanpassen van de kap constructie van de woning, Gemeenteweg 295a 7951PA Staphorst, Gemeenteweg 295a 7951PA Staphorst, [Staphorst AR 5787 ] Staphorst AR 578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9-07-2026</text:p>
            <text:p text:style-name="common-al">
            <text:span text:style-name="nadrukvet">Locatie:</text:span> Gemeenteweg 295a 7951PA Staphorst, Gemeenteweg 295a 7951PA Staphorst, [Staphorst AR 5787 ] Staphorst AR 5787</text:p>
            <text:p text:style-name="common-al">
            <text:span text:style-name="nadrukvet">Zaakomschrijving:</text:span> Het aanpassen van de kap constructie van de woning</text:p>
            <text:p text:style-name="common-al">
            <text:span text:style-name="nadrukvet">Zaaknummer:</text:span> Z/STH26/061561</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text:p>
              </text:list-item>
            </text:list>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omgevingsloket@staphorst.nl. Vergeet hierbij niet het zaaknummer Z/STH26/061561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61561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6884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4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4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6/061561</meta:user-defined>
    <meta:user-defined meta:name="DCTERMS.abstract">Het aanpassen van de kap constructie van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aanpassen van de kap constructie van de woning, Gemeenteweg 295a 7951PA Staphorst, Gemeenteweg 295a 7951PA Staphorst, [Staphorst AR 5787 ] Staphorst AR 5787</meta:user-defined>
    <meta:user-defined meta:name="DCTERMS.W3CDTF/DCTERMS.available">2026-08-04</meta:user-defined>
    <meta:user-defined meta:name="DCTERMS.W3CDTF/OVERHEIDop.jaargang">2026</meta:user-defined>
    <meta:user-defined meta:name="OVERHEIDop.publicationIssue">368848</meta:user-defined>
    <meta:user-defined meta:name="OVERHEIDop.GmbID/DC.identifier">gmb-2026-368848</meta:user-defined>
    <meta:user-defined meta:name="OVERHEIDop.versieInformatie"/>
  </office:meta>
</office:document-meta>
</file>