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8 PVT panelen op schuine dak aan de voorzijde woning en 4 op schuine dak aan de achterzijde woning, Van den Brandelerkade 16 2313GV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9272</text:p>
            <text:p text:style-name="common-al">
            <text:span text:style-name="nadrukvet">Ingekomen:</text:span> 16-04-2026</text:p>
            <text:p text:style-name="common-al">
            <text:span text:style-name="nadrukvet">Datum besluit:</text:span> 29-07-2026</text:p>
            <text:p text:style-name="common-al">
            <text:span text:style-name="nadrukvet">Locatie:</text:span> Van den Brandelerkade 16 2313GV Leiden</text:p>
            <text:p text:style-name="common-al">
            <text:span text:style-name="nadrukvet">Projectomschrijving:</text:span> het plaatsen van 8 PVT panelen op schuine dak aan de voorzijde woning en 4 op schuine dak aan de achterzijde won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927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88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9272</meta:user-defined>
    <meta:user-defined meta:name="DCTERMS.abstract">het plaatsen van 8 PVT panelen op schuine dak aan de voorzijde woning en 4 op schuine dak aan de achterzij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8 PVT panelen op schuine dak aan de voorzijde woning en 4 op schuine dak aan de achterzijde woning, Van den Brandelerkade 16 2313GV Leiden</meta:user-defined>
    <meta:user-defined meta:name="DCTERMS.W3CDTF/DCTERMS.available">2026-08-06</meta:user-defined>
    <meta:user-defined meta:name="DCTERMS.W3CDTF/OVERHEIDop.jaargang">2026</meta:user-defined>
    <meta:user-defined meta:name="OVERHEIDop.externeBijlage">Samenvatting 002 (2026041602068)|exb-2026-27513</meta:user-defined>
    <meta:user-defined meta:name="OVERHEIDop.publicationIssue">368845</meta:user-defined>
    <meta:user-defined meta:name="OVERHEIDop.GmbID/DC.identifier">gmb-2026-368845</meta:user-defined>
    <meta:user-defined meta:name="OVERHEIDop.versieInformatie"/>
  </office:meta>
</office:document-meta>
</file>