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Definitief verkeersbesluit 2025VB36 gehandicaptenparkeerplaats Gagelbeek 17</text:p>
      <text:section text:name="regeling_id1-3-2" text:style-name="regeling">
        <text:section text:name="aanhef_id1-3-2-1" text:style-name="aanhef">
          <text:section text:name="afkondiging_id1-3-2-1-1" text:style-name="afkondiging">
            <text:p text:style-name="afkondiging_top"/>
            <text:p text:style-name="al"/>
            <text:p text:style-name="al">Verkeersbesluit 2025VB36 gehandicaptenparkeerplaats Gagelbeek 17 </text:p>
            <text:p text:style-name="al">namens burgemeester en wethouders, </text:p>
            <text:p text:style-name="al"> Op grond van artikel 18, eerste lid, onder d, van de Wegenverkeerswet 1994, zijn wij bevoegd dit verkeersbesluit te nemen. </text:p>
            <text:p text:style-name="al">
            <text:span text:style-name="nadrukvet">Overwegingen ten aanzien van het besluit</text:span>
          </text:p>
            <text:p text:style-name="al">
            <text:span text:style-name="nadrukvet">Vereiste van een besluit</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
            <text:span text:style-name="nadrukvet">Gelet op</text:span>
          </text:p>
            <text:p text:style-name="al">De bepalingen in de Wegenverkeerswet 1994, het Reglement Verkeersregels en Verkeerstekens 1990, het Besluit Administratieve Bepalingen inzake het Wegverkeer (BABW) en de Algemene wet bestuursrecht. </text:p>
            <text:p text:style-name="al">De vigerende besluit interne mandaten, volmachten en machtigingen. </text:p>
            <text:p text:style-name="al"/>
            <text:p text:style-name="al">
            <text:span text:style-name="nadrukvet">Uit oogpunt van</text:span>
          </text:p>
            <text:p text:style-name="al">Het zoveel mogelijk waarborgen van de vrijheid van het verkeer. </text:p>
            <text:p text:style-name="al"/>
            <text:p text:style-name="al">
            <text:span text:style-name="nadrukvet">Motivering</text:span>
          </text:p>
            <text:p text:style-name="al">We hebben een aanvraag ontvangen voor het reserveren van een individuele gehandicaptenparkeerplaats in de nabijheid van een woning gelegen aan de Gagelbeek 17 te Veldhoven. De aanvrager is houder van een gehandicaptenparkeerkaart en voor bepaalde verplaatsingen aangewezen op het gebruik van een personenauto. Wij zijn van mening dat de aanvrager zeer gebaat is bij een gehandicaptenparkeerplaats in de nabijheid van zijn woonadres, voor de periode dat een gehandicaptenparkeerkaart is toegewezen. Met het aanwijzen van een individuele gehandicaptenparkeerplaats (op kenteken) in de nabijheid van de eigen woning willen we de gebruiker daarvan in staat stellen om een actief en mobiel leven te leiden en om aan het algemeen maatschappelijk verkeer te kunnen deelnemen. Het belang van de gehandicapte om zijn voertuig op de parkeerplaats nabij zijn woning te kunnen parkeren weegt daarom naar onze mening zwaarder dan het belang hierbij van niet-gehandicapte weggebruikers. In het belang van de aanvrager is de gehandicaptenparkeerplaats op kenteken al aangelegd. Hierop is een zienswijze ingediend. Samengevat komt de zienswijze erop neer dat de aanvrager beschikt over een parkeerplaats op eigen terrein in de vorm van een carport met afsluitbare garagedeur, direct achter hun woning aan de kant van de Brembeek en daarmee de beschikking hebben over twee parkeerplaatsen. De toekenning van de gehandicaptenparkeerplaats lijkt daarmee niet correct. Ook begrijpt de bezwaarmaker niet dat de aanvrager ouder van de houder van een gehandicapteparkeerkaart is. Verder een verzoek om de belangen van andere buurtbewoners goed in afweging te nemen. In zijn geval zijn er al 2 gehandicapteparkeerplaatsen op kenteken direct voor zijn deur waar hij en anderen geen gebruik van kunnen maken. Dat zijn de beste plaatsen, handig voor in- en uitladen. De andere invalideparkeerder heeft geen carport met garagedeur.</text:p>
            <text:p text:style-name="al"/>
            <text:p text:style-name="al">
            <text:span text:style-name="nadrukvet">Reactie gemeente op ingediende zienswijze </text:span>
          </text:p>
            <text:p text:style-name="al"/>
            <text:list text:style-name="id1-3-2-1-1-21">
              <text:list-item text:style-override="id1-3-2-1-1-21-1">
                <text:number>1.</text:number>
                <text:p text:style-name="al">Argument zienswijze: aanvrager beschikt over een parkeerplaats op eigen terrein in de vorm van een carport met afsluitbare garagedeur, direct achter hun woning aan de kant van de Brembeek: </text:p>
              </text:list-item>
            </text:list>
            <text:p text:style-name="al"/>
            <text:p text:style-name="al">CROW norm </text:p>
            <text:p text:style-name="al">Om als een garage te tellen moet deze voldoen aan de CROW richtlijnen. Deze geeft als richtlijn dat de garage minimaal moet voldoen aan een maatvoering van 2,50 x 5,00 m. Deze garage voldoet met de binnenmuren maat daar niet aan. </text:p>
            <text:p text:style-name="al"/>
            <text:p text:style-name="al">Onvoldoende manoeuvreerruimte </text:p>
            <text:p text:style-name="al">De garage of oprit is te smal om de rolstoel of scootmobiel in of uit te laden. Zeker voor een invalide is dat ondoenlijk. </text:p>
            <text:p text:style-name="al"/>
            <text:p text:style-name="al">Openen garagedeur </text:p>
            <text:p text:style-name="al">De garagedeur is moeilijk of zelfs niet te openen voor iemand met minder kracht of beperkte armfunctie. Het is bij het in en uitrijden ook altijd 2 keer een handeling per rit. De invalide moet de deur openen, uitrijden en de deur weer sluiten en bij terugkomst andersom. Dat geldt voor iedere rit. Dit is niet wenselijk voor iemand met een erkende beperking. </text:p>
            <text:p text:style-name="al"/>
            <text:p text:style-name="al">Functie garage </text:p>
            <text:p text:style-name="al">De garage is niet alleen bedoeld voor parkeren. Er staan ook fietsen, gereedschap en andere spullen waardoor de ruimte nog beperkter is en niet als parkeerplaats kan voldoen. </text:p>
            <text:p text:style-name="al"/>
            <text:p text:style-name="al">Medische onmogelijkheid </text:p>
            <text:p text:style-name="al">Het is medisch niet verantwoord om de afstand tussen de (vaak krappe) garage en de voordeur af te leggen. Ook via de poort aan de achterkant is dat een hindernisroute (als er wat gebeurt), bovendien is buiten de garage ook de wekelijkse opstelplaats van vuilcontainers die de ruimte rondom de garage en poort verder beperkt. </text:p>
            <text:p text:style-name="al"/>
            <text:p text:style-name="al">Geen toegang tot de woning </text:p>
            <text:p text:style-name="al">De garage staat niet in directe of veilige verbinding met uw huis, of ligt op een te grote afstand. 1 deur of 2 deuren passeren en door de tuin via een pad in de regen of door modder is niet wenselijk of veilig voor een invalide. </text:p>
            <text:p text:style-name="al"/>
            <text:p text:style-name="al">Achterdeur is niet drempelloos </text:p>
            <text:p text:style-name="al">Via de garage naar de achterdeur is niet drempelloos en daarmee een extra barrière. Zelfs als parkeren zou lukken, is de doorgang naar het huis niet rolstoelvriendelijk (garagedeur sluiten mogelijke hinder van te legen containers op weg naar de poort, de poort openen en via de tuin door de smalle deur aan de achterzijde en drempel. Via de voordeur is de loopafstand tussen garage en voordeur ook nog altijd 60 meter met de te legen containers en geparkeerde auto’s als storende elementen in de loop. De invalide moet dan achter de auto’s langs via de weg naar de voordeur, Niet het meest verkeersveilig. </text:p>
            <text:p text:style-name="al"/>
            <text:p text:style-name="al">Situatie was bekend </text:p>
            <text:p text:style-name="al">Aanvrager heeft deze situatie vermeld bij aanvraag </text:p>
            <text:p text:style-name="al"/>
            <text:list text:style-name="id1-3-2-1-1-47">
              <text:list-item text:style-override="id1-3-2-1-1-47-1">
                <text:number>2.</text:number>
                <text:p text:style-name="al">Argument zienswijze: aanvrager is ouder van de houder van een gehandicapteparkeerkaart. </text:p>
              </text:list-item>
            </text:list>
            <text:p text:style-name="al">Dit is niet het geval en corrigeren we in dit besluit met deze publicatie. Dit maakt voor de aanvraag bovendien geen verschil. </text:p>
            <text:p text:style-name="al"/>
            <text:list text:style-name="id1-3-2-1-1-50">
              <text:list-item text:style-override="id1-3-2-1-1-50-1">
                <text:number>3.</text:number>
                <text:p text:style-name="al">Argument zienswijze: de belangen van andere buurtbewoners goed in afweging te nemen </text:p>
              </text:list-item>
            </text:list>
            <text:p text:style-name="al"/>
            <text:p text:style-name="al">Het toekennen van een invalideparkeerplaats is een wettelijk vastgelegde taak waaraan gemeenten gehoor moeten geven door het toekennen van een plek. Die plek kan ten kostte gaan van een reguliere parkeerplek maar is niet voor niets vastgelegd in een wettelijk kader waarin faciliteiten mogelijk zijn voor minder validen om hen zoveel mogelijk en voor zover mogelijk, deel te laten nemen aan de maatschappij. </text:p>
            <text:p text:style-name="al"/>
            <text:p text:style-name="al">Het belang van de gehandicapte om zijn voertuig op de parkeerplaats nabij zijn woning te kunnen parkeren weegt daarom zwaarder dan het belang hierbij van niet-gehandicapte weggebruikers. </text:p>
            <text:p text:style-name="al"/>
            <text:p text:style-name="al">Het parkeren in openbaar parkeergebied op grond in gemeentebezit is nog steeds in voldoende mate mogelijk De loopafstanden voor parkeren bij woningen voldoen aan de CROW richtlijnen.</text:p>
            <text:p text:style-name="al"/>
            <text:p text:style-name="al">
            <text:span text:style-name="nadrukvet">Gehoord</text:span>
          </text:p>
            <text:p text:style-name="al">Overeenkomstig artikel 24 van het Besluit administratieve bepalingen inzake het wegverkeer is overleg gepleegd met de operationeel expert wijkzorg, namens de politiechef Eenheid Oost Brabant van de Nationale Politie en dat deze positief heeft geadviseerd. </text:p>
            <text:p text:style-name="al">De verkeerskundig adviseur van de gemeente Veldhoven heeft de locaties beoordeeld en positief geadviseerd. </text:p>
            <text:p text:style-name="al"/>
            <text:p text:style-name="al">
            <text:span text:style-name="nadrukvet">Besluit</text:span>
          </text:p>
            <text:p text:style-name="al">Op grond van vorenstaande overwegingen hebben burgemeester en wethouders besloten om: </text:p>
            <text:p text:style-name="al"/>
            <text:p text:style-name="al">1. een gehandicaptenparkeerplaats in te stellen nabij de Gagelbeek 17 door het plaatsen van bord E06 + onderbord met kenteken van het voertuig van de aanvrager van bijlage 1 van het Reglement verkeersregels en verkeerstekens 1990. </text:p>
            <text:p text:style-name="al"/>
            <text:p text:style-name="al">2. tot het instellen van deze maatregel voor de duur van de noodzaak van de gehandicaptenparkeerplaats op kenteken. </text:p>
            <text:p text:style-name="al"/>
            <text:p text:style-name="al">Een en ander zoals op de bij dit besluit behorende en zodanig gewaarmerkte tekening is aangegeven.</text:p>
            <text:p text:style-name="al"/>
            <text:p text:style-name="al"/>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p><text:span text:style-name="functie">College van burgemeester en wethouders</text:span></text:p>
          </text:section>
        </text:section>
        <text:section text:name="bezwaarschrift_id1-3-2-4" text:style-name="bezwaarschrift">
          <text:p text:style-name="bezwaarschrift_top"/>
          <text:p text:style-name="bezwaarschrift_al">
          <text:span text:style-name="nadrukvet">Mededelingen</text:span>
        </text:p>
          <text:p text:style-name="bezwaarschrift_al">Dit verkeersbesluit ligt met bijbehorende tekening van donderdag 30 juli 2026 tot en met woensdag 9 september 2026 ter inzage in de informatieruimte van het gemeentehuis en is te raadplegen via het digitale Gemeenteblad (www.officielebekendmakingen.nl).</text:p>
          <text:p text:style-name="bezwaarschrift_al"/>
          <text:p text:style-name="bezwaarschrift_al"/>
          <text:p text:style-name="bezwaarschrift_al">
          <text:span text:style-name="nadrukvet">Beroep</text:span>
        </text:p>
          <text:p text:style-name="bezwaarschrift_al">Tegen dit verkeersbesluit kan, binnen 6 weken na de datum van publicatie van het besluit, beroep worden ingesteld door: </text:p>
          <text:p text:style-name="bezwaarschrift_al">Degene die tijdig zienswijzen hebben ingediend tegen het ter inzage gelegen ontwerp besluit en belanghebbenden aan wie redelijkerwijs niet kan worden verweten geen zienswijzen te hebben ingediend tegen het ontwerp besluit binnen de daarvoor gestelde termijn. </text:p>
          <text:p text:style-name="bezwaarschrift_al">Het beroepschrift dient te zijn ondertekend en bevat ten minste het volgende: </text:p>
          <text:p text:style-name="bezwaarschrift_al">Naam en adres van de indiener; </text:p>
          <text:p text:style-name="bezwaarschrift_al">Datum en handtekening; </text:p>
          <text:p text:style-name="bezwaarschrift_al">Vermelding van het nummer en de datum van het verkeersbesluit; </text:p>
          <text:p text:style-name="bezwaarschrift_al">Een motivering waarom men zich niet kan verenigen met het genomen besluit. </text:p>
          <text:p text:style-name="bezwaarschrift_al">Het beroepschrift kunt u indienen bij de rechtbank Oost-Brabant, sector bestuursrecht, post 90125, 5200 MA ’s-Hertogenbosch, Het indienen van een beroepsschrift heeft geen schorsende werking. Aan de Voorzieningenrechter van de rechtbank Oost-Brabant kan tevens om een voorlopige voorziening worden gevraagd. </text:p>
          <text:p text:style-name="bezwaarschrift_al">Aan zowel het instellen van beroep als het vragen om een voorlopige voorziening zijn kosten verbonden. Men ontvangt daarover bericht van de rechtbank. </text:p>
          <text:p text:style-name="bezwaarschrift_al">Veldhoven, 17 juli 2026 </text:p>
          <text:p text:style-name="bezwaarschrift_al">Het college van burgemeester en wethouders van Veldhoven. </text:p>
          <text:p text:style-name="bezwaarschrift_al">namens hen, </text:p>
          <text:p text:style-name="bezwaarschrift_al">ax Wieland teamleider Infra en Maatschappelijk Vastgoed</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688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Veldhoven - Definitief verkeersbesluit 2025VB36 gehandicaptenparkeerplaats Gagelbeek 17 - Veldhoven</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DCTERMS.abstract">Definitief verkeersbesluit 2025VB36 gehandicaptenparkeerplaats Gagelbeek 17</meta:user-defined>
    <meta:user-defined meta:name="OVERHEIDop.verkeersbordcode">E6</meta:user-defined>
    <dc:language>nl</dc:language>
    <meta:user-defined meta:name="OVERHEIDop.locatietype/OVERHEIDop.gebiedsmarkering">Adres</meta:user-defined>
    <meta:user-defined meta:name="DC.title">Definitief verkeersbesluit 2025VB36 gehandicaptenparkeerplaats Gagelbeek 17</meta:user-defined>
    <meta:user-defined meta:name="DCTERMS.W3CDTF/DCTERMS.available">2026-07-31</meta:user-defined>
    <meta:user-defined meta:name="OVERHEIDop.externeBijlage">tekening gpp Gagelbeek 17|exb-2026-27509</meta:user-defined>
    <meta:user-defined meta:name="DCTERMS.W3CDTF/OVERHEIDop.jaargang">2026</meta:user-defined>
    <meta:user-defined meta:name="OVERHEIDop.publicationIssue">368817</meta:user-defined>
    <meta:user-defined meta:name="OVERHEIDop.GmbID/DC.identifier">gmb-2026-368817</meta:user-defined>
    <meta:user-defined meta:name="OVERHEIDop.versieInformatie"/>
  </office:meta>
</office:document-meta>
</file>