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plaatsen van een dakopbouw en het uitbreiden van de woning, Marconistraat 34, 9406 BX Assen, Marconistraat 34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plaatsen van een dakopbouw en het uitbreiden van de woning aan Marconistraat 34, 9406 BX Assen</text:span>
          </text:p>
            <text:p text:style-name="common-al">De gemeente Assen heeft een omgevingsvergunning verleend. De gemeente geeft hiermee toestemming om af te wijken van de regels van het omgevingsplan voor het plaatsen van een dakopbouw en het uitbreiden van de woning aan de Marconistraat 34, 9406 BX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10-07-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879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9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9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59639</meta:user-defined>
    <dc:language>nl</dc:language>
    <meta:user-defined meta:name="DC.title">Verleende omgevingsvergunning, afwijken van regels in het omgevingsplan, het plaatsen van een dakopbouw en het uitbreiden van de woning, Marconistraat 34, 9406 BX Assen, Marconistraat 34 te Assen</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508</meta:user-defined>
    <meta:user-defined meta:name="OVERHEIDop.publicationIssue">368794</meta:user-defined>
    <meta:user-defined meta:name="OVERHEIDop.GmbID/DC.identifier">gmb-2026-368794</meta:user-defined>
    <meta:user-defined meta:name="OVERHEIDop.versieInformatie"/>
  </office:meta>
</office:document-meta>
</file>