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het renoveren van de woning (gemeentelijk monument), Broekhem 1, 6301 HD Valk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0410 voor een Omgevingsvergunning op locatie Broekhem 1, 6301 HD Valkenburg. De vergunning is Akkoord. Het besluit betreft het renoveren van de woning (gemeentelijk monument)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Het college van burgemeester en wethouders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</text:p>
            <text:p text:style-name="common-al">Sector Bestuursrecht</text:p>
            <text:p text:style-name="common-al">Postbus 950</text:p>
            <text:p text:style-name="common-al">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last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6878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burg aan de Geu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410</meta:user-defined>
    <meta:user-defined meta:name="DCTERMS.abstract">Betreft:  Besluit op locatie Broekhem 1, 6301 HD Valkenburg</meta:user-defined>
    <dc:language>nl</dc:language>
    <meta:user-defined meta:name="OVERHEIDop.locatietype/OVERHEIDop.gebiedsmarkering">Vlak</meta:user-defined>
    <meta:user-defined meta:name="DC.title">Kennisgeving besluit op aanvraag het renoveren van de woning (gemeentelijk monument), Broekhem 1, 6301 HD Valkenbu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88</meta:user-defined>
    <meta:user-defined meta:name="OVERHEIDop.GmbID/DC.identifier">gmb-2026-368788</meta:user-defined>
    <meta:user-defined meta:name="OVERHEIDop.versieInformatie"/>
  </office:meta>
</office:document-meta>
</file>