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5">
      <text:list-level-style-bullet text:bullet-char="-" text:level="1">
        <style:list-level-properties text:min-label-width="10mm"/>
      </text:list-level-style-bullet>
    </text:list-style>
    <text:list-style style:name="id1-3-2-1-1-35-1">
      <text:list-level-style-bullet text:bullet-char="-" text:level="1">
        <style:list-level-properties text:min-label-width="10mm"/>
      </text:list-level-style-bullet>
    </text:list-style>
    <text:list-style style:name="id1-3-2-1-1-35-2">
      <text:list-level-style-bullet text:bullet-char="-" text:level="1">
        <style:list-level-properties text:min-label-width="10mm"/>
      </text:list-level-style-bullet>
    </text:list-style>
    <text:list-style style:name="id1-3-2-1-1-35-3">
      <text:list-level-style-bullet text:bullet-char="-" text:level="1">
        <style:list-level-properties text:min-label-width="10mm"/>
      </text:list-level-style-bullet>
    </text:list-style>
    <text:list-style style:name="id1-3-2-1-1-35-4">
      <text:list-level-style-bullet text:bullet-char="-" text:level="1">
        <style:list-level-properties text:min-label-width="10mm"/>
      </text:list-level-style-bullet>
    </text:list-style>
    <text:list-style style:name="id1-3-2-1-1-3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: Besluit evenementenvergunning Verleend aan Stichting Prid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: Gewijzigd besluit voor het houden van evenement WorldPride Amsterdam in verschillende stadsdelen in Amsterdam.</text:p>
            <text:p text:style-name="common-al">Toelichting locatie: dit is een van de vele locaties. alle locaties zijn te vinden in de aanvraag</text:p>
            <text:p text:style-name="common-al">Datum van: 25-07-2026</text:p>
            <text:p text:style-name="common-al">Datum t/m: 08-08-2026</text:p>
            <text:p text:style-name="common-al">Tijd van: 12:00</text:p>
            <text:p text:style-name="common-al">Tijd tot: 23:59</text:p>
            <text:p text:style-name="common-al">Bezoekers drukste moment: 350000</text:p>
            <text:p text:style-name="common-al">Activiteiten: dansen, eten, shoppen, springen op een springkussen, sporten, speurtocht, borrelen, barbecueën</text:p>
            <text:p text:style-name="common-al">Verzonden naar aanvrager op: 28-07-2026</text:p>
            <text:p text:style-name="common-al">Kenmerk gemeente: Z/26/3109433</text:p>
            <text:p text:style-name="common-al"/>
            <text:p text:style-name="common-al">Rectificatie op verleende evenementenvergunning Z/26/3109433: World Pride 2026, datum 12 juni 2026.</text:p>
            <text:p text:style-name="common-al">In de evenementenvergunning: Z/26/3109433: World Pride 2026 zijn de volgende wijzigingen opgenomen: </text:p>
            <text:p text:style-name="common-al">
            <text:span text:style-name="nadrukvet">Wijzing maximaal aantal bezoekers</text:span>
          </text:p>
            <text:p text:style-name="common-al">Het WorldPride UNITY Concert Museumplein, van 17:30 tot 23:00 uur, is afgeschaald van 25.000 bezoekers naar 15.000 bezoekers;</text:p>
            <text:p text:style-name="common-al">De Wedding Party XXL Museumplein, van 17:30 tot 23:00 uur, is afgeschaald van 25.000 bezoekers naar 15.000 bezoekers;</text:p>
            <text:p text:style-name="common-al">Het WorldPride Closing Concert Museumplein, van 17:30 tot 24:00 uur, is afgeschaald van 25.000 bezoekers naar 15.000 bezoekers. </text:p>
            <text:p text:style-name="common-al">
            <text:span text:style-name="nadrukvet">Vervallen evenement:</text:span>
          </text:p>
            <text:p text:style-name="common-al">Het Buurtevenement Amstelveld, op vrijdag 31 juli van 16:00 tot 20:00 uur, maximaal 1.500 bezoekers en op zaterdag 1 augustus van 12:00 tot 20:00 uur, maximaal 1.500 bezoekers komt in z’n geheel te vervallen. </text:p>
            <text:p text:style-name="common-al">
            <text:span text:style-name="nadrukvet">Extra opbouw-dag evenement</text:span>
          </text:p>
            <text:p text:style-name="common-al">De opbouw van het podium voor de Senior Pride, op de locatie Nieuwmarkt, wordt vervroegd met een dag en zal starten op dinsdag 28 juli. </text:p>
            <text:p text:style-name="common-al">
            <text:span text:style-name="nadrukvet">WorldPride Stadion Prinsengracht</text:span>
          </text:p>
            <text:p text:style-name="common-al">Het projectplan van WorldPride Stadion (tribune Prinsengracht) is akkoord bevonden.</text:p>
            <text:p text:style-name="common-al"/>
            <text:p text:style-name="common-al">Als u bezwaar maakt tegen dit besluit, dan richt dit bezwaar zich enkel op de wijzigingen in dit besluit en niet op de eerder verleende evenementenvergunning van datum 12 juni 2026</text:p>
            <text:p text:style-name="common-al"/>
            <text:p text:style-name="common-al">Het besluit en bijbehorende stukken kunt u per e-mail ontvangen. Stuur een e-mail naar evenementenbureau@amsterdam.nl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35">
              <text:list-item text:style-override="id1-3-2-1-1-35-1">
                <text:number>-</text:number>
                <text:p text:style-name="al">uw naam, adres en telefoonnummer;</text:p>
              </text:list-item>
              <text:list-item text:style-override="id1-3-2-1-1-35-2">
                <text:number>-</text:number>
                <text:p text:style-name="al">de datum waarop u het bezwaarschrift schrijft en uw handtekening;</text:p>
              </text:list-item>
              <text:list-item text:style-override="id1-3-2-1-1-3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35-4">
                <text:number>-</text:number>
                <text:p text:style-name="al">de reden(en) waarom u bezwaar maakt;</text:p>
              </text:list-item>
              <text:list-item text:style-override="id1-3-2-1-1-3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78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8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8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9433</meta:user-defined>
    <meta:user-defined meta:name="DCTERMS.abstract">Verleend: Gewijzigde evenementenvergunning in verschillende stadsdelen in Amsterdam.</meta:user-defined>
    <dc:language>nl</dc:language>
    <meta:user-defined meta:name="OVERHEIDop.locatietype/OVERHEIDop.gebiedsmarkering">Punt</meta:user-defined>
    <meta:user-defined meta:name="DC.title">Rectificatie: Besluit evenementenvergunning Verleend aan Stichting Pride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86</meta:user-defined>
    <meta:user-defined meta:name="OVERHEIDop.GmbID/DC.identifier">gmb-2026-368786</meta:user-defined>
    <meta:user-defined meta:name="OVERHEIDop.versieInformatie"/>
  </office:meta>
</office:document-meta>
</file>