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lengen beslistermijn voor tussen Bekslaan 13 en 15, 2114 CB  Vogelenza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6 juni 2026 een aanvraag omgevingsvergunning voor het maken van een uitweg op het adres tussen Bekslaan 13 en 15, 2114 CB  Vogelenzang. We verlengen de beslistermijn met 6 weken.</text:p>
            <text:p text:style-name="common-al">
            <text:span text:style-name="nadrukvet">Meer weten?</text:span>
          </text:p>
            <text:p text:style-name="common-al">Bel met team Omgevingsvergunningen, toezicht en handhaving, telefoonnummer (023) 522 55 55 of vul ons contactformulier in op: <text:a xlink:href="https://www.bloemendaal.nl/over-de-gemeente/contact" xlink:type="simple">www.bloemendaal.nl/over-de-gemeente/contact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6878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8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8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556</meta:user-defined>
    <meta:user-defined meta:name="DCTERMS.abstract">Betreft:  besluit op het adres tussen Bekslaan 13 en 15, 2114 CB  Vogelenzang voor het maken van een uitwe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verlengen beslistermijn voor tussen Bekslaan 13 en 15, 2114 CB  Vogelenzang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83</meta:user-defined>
    <meta:user-defined meta:name="OVERHEIDop.GmbID/DC.identifier">gmb-2026-368783</meta:user-defined>
    <meta:user-defined meta:name="OVERHEIDop.versieInformatie"/>
  </office:meta>
</office:document-meta>
</file>