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randeren bedrijfswoning naar particuliere woning, Nieuwstraat 10, 7161 DN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is een aanvraag ontvangen voor het veranderen bedrijfswoning naar particuliere woning op locatie Nieuwstraat 10, 7161 DN Neede. De aanvraag is geregistreerd onder zaaknummer Z2026-00001405. De aanvraag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877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7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7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05</meta:user-defined>
    <meta:user-defined meta:name="DCTERMS.abstract">Betreft: Aanvraag op locatie Nieuwstraat 10, 7161DN Neede</meta:user-defined>
    <dc:language>nl</dc:language>
    <meta:user-defined meta:name="OVERHEIDop.locatietype/OVERHEIDop.gebiedsmarkering">Vlak</meta:user-defined>
    <meta:user-defined meta:name="DC.title">Aanvraag vergunning voor veranderen bedrijfswoning naar particuliere woning, Nieuwstraat 10, 7161 DN Need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77</meta:user-defined>
    <meta:user-defined meta:name="OVERHEIDop.GmbID/DC.identifier">gmb-2026-368777</meta:user-defined>
    <meta:user-defined meta:name="OVERHEIDop.versieInformatie"/>
  </office:meta>
</office:document-meta>
</file>