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text:list-style style:name="id1-3-2-1-1-12-6">
      <text:list-level-style-bullet text:bullet-char="•" text:level="1">
        <style:list-level-properties text:min-label-width="10mm"/>
      </text:list-level-style-bullet>
    </text:list-style>
    <text:list-style style:name="id1-3-2-2-2-4-3">
      <text:list-level-style-bullet text:bullet-char="•" text:level="1">
        <style:list-level-properties text:min-label-width="10mm"/>
      </text:list-level-style-bullet>
    </text:list-style>
    <text:list-style style:name="id1-3-2-2-2-4-3-1">
      <text:list-level-style-bullet text:bullet-char="•" text:level="1">
        <style:list-level-properties text:min-label-width="10mm"/>
      </text:list-level-style-bullet>
    </text:list-style>
    <text:list-style style:name="id1-3-2-2-2-4-3-2">
      <text:list-level-style-bullet text:bullet-char="•" text:level="1">
        <style:list-level-properties text:min-label-width="10mm"/>
      </text:list-level-style-bullet>
    </text:list-style>
    <text:list-style style:name="id1-3-2-2-2-4-3-3">
      <text:list-level-style-bullet text:bullet-char="•" text:level="1">
        <style:list-level-properties text:min-label-width="10mm"/>
      </text:list-level-style-bullet>
    </text:list-style>
    <text:list-style style:name="id1-3-2-2-2-4-3-4">
      <text:list-level-style-bullet text:bullet-char="•" text:level="1">
        <style:list-level-properties text:min-label-width="10mm"/>
      </text:list-level-style-bullet>
    </text:list-style>
    <text:list-style style:name="id1-3-2-2-2-4-3-5">
      <text:list-level-style-bullet text:bullet-char="•" text:level="1">
        <style:list-level-properties text:min-label-width="10mm"/>
      </text:list-level-style-bullet>
    </text:list-style>
    <text:list-style style:name="id1-3-2-2-2-4-3-6">
      <text:list-level-style-bullet text:bullet-char="•" text:level="1">
        <style:list-level-properties text:min-label-width="10mm"/>
      </text:list-level-style-bullet>
    </text:list-style>
    <text:list-style style:name="id1-3-2-2-2-4-3-7">
      <text:list-level-style-bullet text:bullet-char="•" text:level="1">
        <style:list-level-properties text:min-label-width="10mm"/>
      </text:list-level-style-bullet>
    </text:list-style>
    <text:list-style style:name="id1-3-2-2-2-4-3-8">
      <text:list-level-style-bullet text:bullet-char="•" text:level="1">
        <style:list-level-properties text:min-label-width="10mm"/>
      </text:list-level-style-bullet>
    </text:list-style>
    <text:list-style style:name="id1-3-2-2-2-4-3-9">
      <text:list-level-style-bullet text:bullet-char="•" text:level="1">
        <style:list-level-properties text:min-label-width="10mm"/>
      </text:list-level-style-bullet>
    </text:list-style>
    <text:list-style style:name="id1-3-2-2-2-4-5">
      <text:list-level-style-bullet text:bullet-char="•" text:level="1">
        <style:list-level-properties text:min-label-width="10mm"/>
      </text:list-level-style-bullet>
    </text:list-style>
    <text:list-style style:name="id1-3-2-2-2-4-5-1">
      <text:list-level-style-bullet text:bullet-char="•" text:level="1">
        <style:list-level-properties text:min-label-width="10mm"/>
      </text:list-level-style-bullet>
    </text:list-style>
    <text:list-style style:name="id1-3-2-2-2-4-5-2">
      <text:list-level-style-bullet text:bullet-char="•" text:level="1">
        <style:list-level-properties text:min-label-width="10mm"/>
      </text:list-level-style-bullet>
    </text:list-style>
    <text:list-style style:name="id1-3-2-2-5-4-5">
      <text:list-level-style-bullet text:bullet-char="•" text:level="1">
        <style:list-level-properties text:min-label-width="10mm"/>
      </text:list-level-style-bullet>
    </text:list-style>
    <text:list-style style:name="id1-3-2-2-5-4-5-1">
      <text:list-level-style-bullet text:bullet-char="•" text:level="1">
        <style:list-level-properties text:min-label-width="10mm"/>
      </text:list-level-style-bullet>
    </text:list-style>
    <text:list-style style:name="id1-3-2-2-5-4-5-2">
      <text:list-level-style-bullet text:bullet-char="•" text:level="1">
        <style:list-level-properties text:min-label-width="10mm"/>
      </text:list-level-style-bullet>
    </text:list-style>
    <text:list-style style:name="id1-3-2-2-5-4-5-3">
      <text:list-level-style-bullet text:bullet-char="•" text:level="1">
        <style:list-level-properties text:min-label-width="10mm"/>
      </text:list-level-style-bullet>
    </text:list-style>
    <text:list-style style:name="id1-3-2-2-5-4-9">
      <text:list-level-style-bullet text:bullet-char="•" text:level="1">
        <style:list-level-properties text:min-label-width="10mm"/>
      </text:list-level-style-bullet>
    </text:list-style>
    <text:list-style style:name="id1-3-2-2-5-4-9-1">
      <text:list-level-style-bullet text:bullet-char="•" text:level="1">
        <style:list-level-properties text:min-label-width="10mm"/>
      </text:list-level-style-bullet>
    </text:list-style>
    <text:list-style style:name="id1-3-2-2-5-4-9-2">
      <text:list-level-style-bullet text:bullet-char="•" text:level="1">
        <style:list-level-properties text:min-label-width="10mm"/>
      </text:list-level-style-bullet>
    </text:list-style>
    <style:style style:family="table-column" style:parent-style-name="colspec" style:name="id1-3-2-2-6-3-4-1-1">
      <style:table-column-properties style:rel-column-width="35*"/>
    </style:style>
    <style:style style:family="table-column" style:parent-style-name="colspec" style:name="id1-3-2-2-6-3-4-1-2">
      <style:table-column-properties style:rel-column-width="55*"/>
    </style:style>
    <text:list-style style:name="id1-3-2-2-6-7-6">
      <text:list-level-style-bullet text:bullet-char="•" text:level="1">
        <style:list-level-properties text:min-label-width="10mm"/>
      </text:list-level-style-bullet>
    </text:list-style>
    <text:list-style style:name="id1-3-2-2-6-7-6-1">
      <text:list-level-style-bullet text:bullet-char="•" text:level="1">
        <style:list-level-properties text:min-label-width="10mm"/>
      </text:list-level-style-bullet>
    </text:list-style>
    <text:list-style style:name="id1-3-2-2-6-7-6-2">
      <text:list-level-style-bullet text:bullet-char="•" text:level="1">
        <style:list-level-properties text:min-label-width="10mm"/>
      </text:list-level-style-bullet>
    </text:list-style>
    <text:list-style style:name="id1-3-2-2-6-7-6-3">
      <text:list-level-style-bullet text:bullet-char="•" text:level="1">
        <style:list-level-properties text:min-label-width="10mm"/>
      </text:list-level-style-bullet>
    </text:list-style>
    <text:list-style style:name="id1-3-2-2-6-7-6-4">
      <text:list-level-style-bullet text:bullet-char="•" text:level="1">
        <style:list-level-properties text:min-label-width="10mm"/>
      </text:list-level-style-bullet>
    </text:list-style>
    <text:list-style style:name="id1-3-2-2-6-7-6-5">
      <text:list-level-style-bullet text:bullet-char="•" text:level="1">
        <style:list-level-properties text:min-label-width="10mm"/>
      </text:list-level-style-bullet>
    </text:list-style>
    <text:list-style style:name="id1-3-2-2-6-7-9">
      <text:list-level-style-bullet text:bullet-char="•" text:level="1">
        <style:list-level-properties text:min-label-width="10mm"/>
      </text:list-level-style-bullet>
    </text:list-style>
    <text:list-style style:name="id1-3-2-2-6-7-9-1">
      <text:list-level-style-bullet text:bullet-char="•" text:level="1">
        <style:list-level-properties text:min-label-width="10mm"/>
      </text:list-level-style-bullet>
    </text:list-style>
    <text:list-style style:name="id1-3-2-2-6-7-9-2">
      <text:list-level-style-bullet text:bullet-char="•" text:level="1">
        <style:list-level-properties text:min-label-width="10mm"/>
      </text:list-level-style-bullet>
    </text:list-style>
    <text:list-style style:name="id1-3-2-2-6-7-9-3">
      <text:list-level-style-bullet text:bullet-char="•" text:level="1">
        <style:list-level-properties text:min-label-width="10mm"/>
      </text:list-level-style-bullet>
    </text:list-style>
    <text:list-style style:name="id1-3-2-2-6-7-11">
      <text:list-level-style-bullet text:bullet-char="•" text:level="1">
        <style:list-level-properties text:min-label-width="10mm"/>
      </text:list-level-style-bullet>
    </text:list-style>
    <text:list-style style:name="id1-3-2-2-6-7-11-1">
      <text:list-level-style-bullet text:bullet-char="•" text:level="1">
        <style:list-level-properties text:min-label-width="10mm"/>
      </text:list-level-style-bullet>
    </text:list-style>
    <text:list-style style:name="id1-3-2-2-6-7-11-2">
      <text:list-level-style-bullet text:bullet-char="•" text:level="1">
        <style:list-level-properties text:min-label-width="10mm"/>
      </text:list-level-style-bullet>
    </text:list-style>
    <text:list-style style:name="id1-3-2-2-6-7-11-3">
      <text:list-level-style-bullet text:bullet-char="•" text:level="1">
        <style:list-level-properties text:min-label-width="10mm"/>
      </text:list-level-style-bullet>
    </text:list-style>
    <text:list-style style:name="id1-3-2-2-7-4-2">
      <text:list-level-style-bullet text:bullet-char="•" text:level="1">
        <style:list-level-properties text:min-label-width="10mm"/>
      </text:list-level-style-bullet>
    </text:list-style>
    <text:list-style style:name="id1-3-2-2-7-4-2-1">
      <text:list-level-style-bullet text:bullet-char="•" text:level="1">
        <style:list-level-properties text:min-label-width="10mm"/>
      </text:list-level-style-bullet>
    </text:list-style>
    <text:list-style style:name="id1-3-2-2-7-4-2-2">
      <text:list-level-style-bullet text:bullet-char="•" text:level="1">
        <style:list-level-properties text:min-label-width="10mm"/>
      </text:list-level-style-bullet>
    </text:list-style>
    <text:list-style style:name="id1-3-2-2-7-4-2-3">
      <text:list-level-style-bullet text:bullet-char="•" text:level="1">
        <style:list-level-properties text:min-label-width="10mm"/>
      </text:list-level-style-bullet>
    </text:list-style>
    <text:list-style style:name="id1-3-2-2-7-4-2-4">
      <text:list-level-style-bullet text:bullet-char="•" text:level="1">
        <style:list-level-properties text:min-label-width="10mm"/>
      </text:list-level-style-bullet>
    </text:list-style>
    <text:list-style style:name="id1-3-2-2-7-4-2-5">
      <text:list-level-style-bullet text:bullet-char="•" text:level="1">
        <style:list-level-properties text:min-label-width="10mm"/>
      </text:list-level-style-bullet>
    </text:list-style>
    <style:style style:family="table-column" style:parent-style-name="colspec" style:name="id1-3-2-2-7-5-4-1-1">
      <style:table-column-properties style:rel-column-width="24*"/>
    </style:style>
    <style:style style:family="table-column" style:parent-style-name="colspec" style:name="id1-3-2-2-7-5-4-1-2">
      <style:table-column-properties style:rel-column-width="11*"/>
    </style:style>
    <style:style style:family="table-column" style:parent-style-name="colspec" style:name="id1-3-2-2-7-5-4-1-3">
      <style:table-column-properties style:rel-column-width="12*"/>
    </style:style>
    <style:style style:family="table-column" style:parent-style-name="colspec" style:name="id1-3-2-2-7-5-4-1-4">
      <style:table-column-properties style:rel-column-width="9*"/>
    </style:style>
    <style:style style:family="table-column" style:parent-style-name="colspec" style:name="id1-3-2-2-7-5-4-1-5">
      <style:table-column-properties style:rel-column-width="15*"/>
    </style:style>
    <style:style style:family="table-column" style:parent-style-name="colspec" style:name="id1-3-2-2-7-5-4-1-6">
      <style:table-column-properties style:rel-column-width="7*"/>
    </style:style>
    <style:style style:family="table-column" style:parent-style-name="colspec" style:name="id1-3-2-2-7-5-4-1-7">
      <style:table-column-properties style:rel-column-width="10*"/>
    </style:style>
    <style:style style:family="table-column" style:parent-style-name="colspec" style:name="id1-3-2-2-7-6-3-1-1">
      <style:table-column-properties style:rel-column-width="7*"/>
    </style:style>
    <style:style style:family="table-column" style:parent-style-name="colspec" style:name="id1-3-2-2-7-6-3-1-2">
      <style:table-column-properties style:rel-column-width="83*"/>
    </style:style>
    <text:list-style style:name="id1-3-2-2-7-6-3-1-3-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6-3-1-3-3-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6-3-1-3-4-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6-3-1-3-4-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6-3-1-3-5-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6-3-1-3-5-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6-3-1-3-6-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3-1-3-6-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3-1-3-7-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6-3-1-3-7-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6-3-1-3-8-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6-3-1-3-8-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6-3-1-3-9-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6-3-1-3-9-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6-3-1-3-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6-3-1-3-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6-3-1-3-1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6-3-1-3-12-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6-3-1-3-13-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6-3-1-3-13-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6-3-1-3-14-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3-1-3-14-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3-1-3-15-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6-3-1-3-15-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6-3-1-3-16-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6-3-1-3-16-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6-3-1-3-17-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6-3-1-3-17-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6-3-1-3-18-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7-6-3-1-3-18-1-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7-6-3-1-3-19-1-3">
      <text:list-level-style-bullet text:bullet-char="•" text:level="1">
        <style:list-level-properties text:min-label-width="10mm"/>
      </text:list-level-style-bullet>
    </text:list-style>
    <text:list-style style:name="id1-3-2-2-7-6-3-1-3-19-1-3-1">
      <text:list-level-style-bullet text:bullet-char="•" text:level="1">
        <style:list-level-properties text:min-label-width="10mm"/>
      </text:list-level-style-bullet>
    </text:list-style>
    <text:list-style style:name="id1-3-2-2-7-6-3-1-3-19-1-3-2">
      <text:list-level-style-bullet text:bullet-char="•" text:level="1">
        <style:list-level-properties text:min-label-width="10mm"/>
      </text:list-level-style-bullet>
    </text:list-style>
    <text:list-style style:name="id1-3-2-2-7-6-3-1-3-19-1-3-3">
      <text:list-level-style-bullet text:bullet-char="•" text:level="1">
        <style:list-level-properties text:min-label-width="10mm"/>
      </text:list-level-style-bullet>
    </text:list-style>
    <text:list-style style:name="id1-3-2-2-7-6-3-1-3-19-1-3-4">
      <text:list-level-style-bullet text:bullet-char="•" text:level="1">
        <style:list-level-properties text:min-label-width="10mm"/>
      </text:list-level-style-bullet>
    </text:list-style>
    <text:list-style style:name="id1-3-2-2-7-6-3-1-3-19-1-3-5">
      <text:list-level-style-bullet text:bullet-char="•" text:level="1">
        <style:list-level-properties text:min-label-width="10mm"/>
      </text:list-level-style-bullet>
    </text:list-style>
    <text:list-style style:name="id1-3-2-2-7-6-3-1-3-19-1-3-6">
      <text:list-level-style-bullet text:bullet-char="•" text:level="1">
        <style:list-level-properties text:min-label-width="10mm"/>
      </text:list-level-style-bullet>
    </text:list-style>
    <style:style style:family="table-column" style:parent-style-name="colspec" style:name="id1-3-2-2-7-6-8-1-1">
      <style:table-column-properties style:rel-column-width="20*"/>
    </style:style>
    <style:style style:family="table-column" style:parent-style-name="colspec" style:name="id1-3-2-2-7-6-8-1-2">
      <style:table-column-properties style:rel-column-width="11*"/>
    </style:style>
    <style:style style:family="table-column" style:parent-style-name="colspec" style:name="id1-3-2-2-7-6-8-1-3">
      <style:table-column-properties style:rel-column-width="15*"/>
    </style:style>
    <style:style style:family="table-column" style:parent-style-name="colspec" style:name="id1-3-2-2-7-6-8-1-4">
      <style:table-column-properties style:rel-column-width="12*"/>
    </style:style>
    <text:list-style style:name="id1-3-2-2-7-7-5">
      <text:list-level-style-bullet text:bullet-char="•" text:level="1">
        <style:list-level-properties text:min-label-width="10mm"/>
      </text:list-level-style-bullet>
    </text:list-style>
    <text:list-style style:name="id1-3-2-2-7-7-5-1">
      <text:list-level-style-bullet text:bullet-char="•" text:level="1">
        <style:list-level-properties text:min-label-width="10mm"/>
      </text:list-level-style-bullet>
    </text:list-style>
    <text:list-style style:name="id1-3-2-2-7-7-5-2">
      <text:list-level-style-bullet text:bullet-char="•" text:level="1">
        <style:list-level-properties text:min-label-width="10mm"/>
      </text:list-level-style-bullet>
    </text:list-style>
    <text:list-style style:name="id1-3-2-2-7-7-5-3">
      <text:list-level-style-bullet text:bullet-char="•" text:level="1">
        <style:list-level-properties text:min-label-width="10mm"/>
      </text:list-level-style-bullet>
    </text:list-style>
    <text:list-style style:name="id1-3-2-2-7-9-4">
      <text:list-level-style-bullet style:num-suffix="" text:bullet-char="​" text:level="1">
        <style:list-level-properties text:min-label-width="10mm"/>
      </text:list-level-style-bullet>
    </text:list-style>
    <text:list-style style:name="id1-3-2-2-7-9-4-1">
      <text:list-level-style-bullet style:num-suffix="" text:bullet-char="​" text:level="1">
        <style:list-level-properties text:min-label-width="10mm"/>
      </text:list-level-style-bullet>
    </text:list-style>
    <style:style style:family="table-column" style:parent-style-name="colspec" style:name="id1-3-2-2-7-10-5-1-1">
      <style:table-column-properties style:rel-column-width="23*"/>
    </style:style>
    <style:style style:family="table-column" style:parent-style-name="colspec" style:name="id1-3-2-2-7-10-5-1-2">
      <style:table-column-properties style:rel-column-width="19*"/>
    </style:style>
    <style:style style:family="table-column" style:parent-style-name="colspec" style:name="id1-3-2-2-7-10-5-1-3">
      <style:table-column-properties style:rel-column-width="23*"/>
    </style:style>
    <style:style style:family="table-column" style:parent-style-name="colspec" style:name="id1-3-2-2-7-10-5-1-4">
      <style:table-column-properties style:rel-column-width="23*"/>
    </style:style>
    <style:style style:family="table-column" style:parent-style-name="colspec" style:name="id1-3-2-2-7-10-7-1-1">
      <style:table-column-properties style:rel-column-width="23*"/>
    </style:style>
    <style:style style:family="table-column" style:parent-style-name="colspec" style:name="id1-3-2-2-7-10-7-1-2">
      <style:table-column-properties style:rel-column-width="19*"/>
    </style:style>
    <style:style style:family="table-column" style:parent-style-name="colspec" style:name="id1-3-2-2-7-10-7-1-3">
      <style:table-column-properties style:rel-column-width="23*"/>
    </style:style>
    <style:style style:family="table-column" style:parent-style-name="colspec" style:name="id1-3-2-2-7-10-7-1-4">
      <style:table-column-properties style:rel-column-width="23*"/>
    </style:style>
    <style:style style:family="table-column" style:parent-style-name="colspec" style:name="id1-3-2-2-7-10-9-1-1">
      <style:table-column-properties style:rel-column-width="23*"/>
    </style:style>
    <style:style style:family="table-column" style:parent-style-name="colspec" style:name="id1-3-2-2-7-10-9-1-2">
      <style:table-column-properties style:rel-column-width="19*"/>
    </style:style>
    <style:style style:family="table-column" style:parent-style-name="colspec" style:name="id1-3-2-2-7-10-9-1-3">
      <style:table-column-properties style:rel-column-width="23*"/>
    </style:style>
    <style:style style:family="table-column" style:parent-style-name="colspec" style:name="id1-3-2-2-7-10-9-1-4">
      <style:table-column-properties style:rel-column-width="23*"/>
    </style:style>
    <text:list-style style:name="id1-3-2-2-8-3-2">
      <text:list-level-style-bullet style:num-suffix="" text:bullet-char="​" text:level="1">
        <style:list-level-properties text:min-label-width="10mm"/>
      </text:list-level-style-bullet>
    </text:list-style>
    <text:list-style style:name="id1-3-2-2-8-3-2-1">
      <text:list-level-style-bullet style:num-suffix="" text:bullet-char="​" text:level="1">
        <style:list-level-properties text:min-label-width="10mm"/>
      </text:list-level-style-bullet>
    </text:list-style>
  </office:automatic-styles>
  <office:body>
    <office:text>
      <text:p text:style-name="new_page_staatscourant"/>
      <text:p text:style-name="single-kop-titel">Beleidsregels voor evenementenvergunningen gemeente Lochem 2026</text:p>
      <text:section text:name="regeling_id1-3-2" text:style-name="regeling">
        <text:section text:name="aanhef_id1-3-2-1" text:style-name="aanhef">
          <text:section text:name="preambule_id1-3-2-1-1" text:style-name="preambule">
            <text:p text:style-name="al">
            <text:span text:style-name="nadrukvet">Voorwoord</text:span>
          </text:p>
            <text:p text:style-name="al">In 2009 heeft het college van B&amp;W het beleid voor evenementenvergunningen voor de gemeente Lochem vastgesteld. Het beleid werkt goed maar als gevolg van een aantal ontwikkelingen is het tijd voor een actualisatie.</text:p>
            <text:p text:style-name="al"/>
            <text:p text:style-name="al">Welke ontwikkelingen? </text:p>
            <text:list text:style-name="id1-3-2-1-1-5">
              <text:list-item text:style-override="id1-3-2-1-1-5-1">
                <text:number>•</text:number>
                <text:p text:style-name="al">De vraag van organisatoren en vergunningverleners of het mogelijk is om met een meldingsplicht te werken voor kleine evenementen? Ofwel kan het iets eenvoudiger?</text:p>
              </text:list-item>
              <text:list-item text:style-override="id1-3-2-1-1-5-2">
                <text:number>•</text:number>
                <text:p text:style-name="al">De komst van de Omgevingswet.</text:p>
              </text:list-item>
              <text:list-item text:style-override="id1-3-2-1-1-5-3">
                <text:number>•</text:number>
                <text:p text:style-name="al">Jurisprudentie. Uitspraken van de Afdeling bestuursrechtspraak over evenementen waarmee rekening moet worden gehouden.</text:p>
              </text:list-item>
              <text:list-item text:style-override="id1-3-2-1-1-5-4">
                <text:number>•</text:number>
                <text:p text:style-name="al">De vraag van inwoners of (strengere) geluidsnormen kunnen worden verbonden aan evenementen</text:p>
              </text:list-item>
              <text:list-item text:style-override="id1-3-2-1-1-5-5">
                <text:number>•</text:number>
                <text:p text:style-name="al">Uniformering van categorieën evenementen in afstemming met de Veiligheidsregio</text:p>
              </text:list-item>
              <text:list-item text:style-override="id1-3-2-1-1-5-6">
                <text:number>•</text:number>
                <text:p text:style-name="al">De bestuurlijke behoefte om een aantrekkelijke gemeente te zijn voor evenementen die bijdragen aan de levendigheid en de leefbaarheid in onze gemeente.</text:p>
              </text:list-item>
            </text:list>
            <text:p text:style-name="al"/>
            <text:p text:style-name="al">Deze actualisatie geeft, naast bovenliggende wet- en regelgeving, het kader voor organisatoren, vergunningverleners en inwoners waarop men terug kan vallen. Het sluit aan op bovenstaande wensen en ontwikkelingen. De vergunningverleners passen de beleidsregels toe bij het beoordelen van een aanvraag om een vergunning of het accepteren van een melding. </text:p>
            <text:p text:style-name="al">Bij een aanvraag voor een evenementvergunning of melding zijn uiteraard niet alle onderdelen van toepassing, maar slechts die elementen die raakvlakken hebben met het betreffende evenement. Het verlenen van een evenementenvergunning is maatwerk. </text:p>
            <text:p text:style-name="al"/>
            <text:p text:style-name="al">
            <text:span text:style-name="nadrukvet">Uitgangspunten</text:span>
          </text:p>
            <text:p text:style-name="al">De uitgangspunten voor de beleidsregels zijn dat ze:</text:p>
            <text:list text:style-name="id1-3-2-1-1-12">
              <text:list-item text:style-override="id1-3-2-1-1-12-1">
                <text:number>•</text:number>
                <text:p text:style-name="al">toezien op openbare orde en veiligheid;</text:p>
              </text:list-item>
              <text:list-item text:style-override="id1-3-2-1-1-12-2">
                <text:number>•</text:number>
                <text:p text:style-name="al">rekening houden met gezondheids- en milieuaspecten.</text:p>
              </text:list-item>
              <text:list-item text:style-override="id1-3-2-1-1-12-3">
                <text:number>•</text:number>
                <text:p text:style-name="al">rekenen op draagvlak van betrokken partijen;</text:p>
              </text:list-item>
              <text:list-item text:style-override="id1-3-2-1-1-12-4">
                <text:number>•</text:number>
                <text:p text:style-name="al">helder, uitvoerbaar en handhaafbaar zijn;</text:p>
              </text:list-item>
              <text:list-item text:style-override="id1-3-2-1-1-12-5">
                <text:number>•</text:number>
                <text:p text:style-name="al">gelden voor de gehele gemeente Lochem;</text:p>
              </text:list-item>
              <text:list-item text:style-override="id1-3-2-1-1-12-6">
                <text:number>•</text:number>
                <text:p text:style-name="al">zich richten op een goede kwaliteit van evenementen en op het tegengaan van negatieve effecten.</text:p>
              </text:list-item>
            </text:list>
            <text:p text:style-name="al"/>
            <text:p text:style-name="al">Voor deze herziening is input verzameld én verwerkt van verschillende partijen. Waaronder organisatoren van evenementen, de politie, de VNOG en de Omgevingsdienst Achterhoek. </text:p>
            <text:p text:style-name="al"/>
            <text:p text:style-name="al">
            <text:span text:style-name="nadrukvet">Leeswijzer</text:span>
          </text:p>
            <text:p text:style-name="al">De hoofdstukken 1 tot en met 6 zetten uiteen waar bij het organiseren van een evenement rekening mee moet worden gehouden. Hoofdstuk 7 geeft de beleidsregels.</text:p>
          </text:section>
        </text:section>
        <text:section text:name="regeling-tekst_id1-3-2-2" text:style-name="regeling-tekst">
          <text:section text:name="hoofdstuk_id1-3-2-2-1" text:style-name="hoofdstuk">
            <text:p text:style-name="hoofdstuk_kop"><text:span text:style-name="label"/> <text:span text:style-name="nr">1.</text:span> Algemene inleiding</text:p>
            <text:section text:name="artikel_id1-3-2-2-1-2" text:style-name="artikel">
              <text:p text:style-name="artikel_kop_titel"><text:span text:style-name="artikel_kop_label"/> <text:span text:style-name="artikel_kop_nr">1.1</text:span> Het belang van een evenementenvergunning</text:p>
              <text:p text:style-name="al">De gemeente Lochem, de burgemeester, is belast met het toezicht op openbare samenkomsten en vermakelijkheden alsmede voor het publiek openstaande gebouwen en daarbij horende erven op grond van artikel 174 lid 1 Gemeentewet. Dit betekent dat bij het organiseren van een evenement de gemeente vooraf beoordeelt of er voldoende maatregelen (kunnen) worden getroffen. Maatregelen ter bescherming van de veiligheid van de bezoekers, maar ook bijvoorbeeld ter voorkoming van overmatige overlast voor omwonenden. </text:p>
              <text:p text:style-name="al">Alle betrokken partijen bij een evenement waaronder de organisatie, politie, gemeente, brandweer en omwonenden willen weten waar zij aan toe zijn. Wat kan en mag men verwachten, wat zijn de risico’s en welke maatregelen worden genomen om een evenement veilig en zonder het verstoren van de openbare orde te kunnen laten plaatsvinden. Het doel van een evenementenvergunning is duidelijkheid te bieden aan alle betrokken partijen en derden. De vergunning is vaak ook een weerslag van het overleg dat tussen partijen heeft plaatsgevonden.</text:p>
              <text:p text:style-name="al">Het verlenen van een evenementenvergunning is een bevoegdheid van de burgemeester en een besluit op grond van artikel 1:3 van de Algemene wet bestuursrecht (Awb). En dat geldt ook voor de andere ontheffingen en vergunningen (die een bevoegdheid zijn van het college) die veelal bij een evenementenvergunning aan de orde zijn. Een derde, een belanghebbende, kan daartegen bezwaar- en/of beroep aantekenen.</text:p>
            </text:section>
            <text:section text:name="artikel_id1-3-2-2-1-3" text:style-name="artikel">
              <text:p text:style-name="artikel_kop_titel"><text:span text:style-name="artikel_kop_label"/> <text:span text:style-name="artikel_kop_nr">1.2</text:span> Een melding geeft geen vergunning, maar is wel een besluit met rechtsgevolg</text:p>
              <text:p text:style-name="al">Er zijn veel “kleine” evenementen in onze gemeente. Er is gevraagd of meer met “meldingen” kan worden gewerkt. Aan dit verzoek is tegemoetgekomen. Twee jaar lang is hiermee proefgedraaid. De ervaringen waren positief. Weliswaar spelen bij kleinere evenementen ook aspecten van veiligheid en openbare orde. In hoofdstuk 7 zijn voorwaarden uitgewerkt waaraan de organisator van een evenement moet voldoen om geen vergunning nodig te hebben. Een melding volstaat dan. </text:p>
              <text:p text:style-name="al">Het accepteren van een melding is een besluit in de zin van artikel 1:3 Awb. Derden, belanghebbenden kunnen tegen het accepteren van een melding bezwaar en/of beroep instellen.</text:p>
            </text:section>
            <text:section text:name="artikel_id1-3-2-2-1-4" text:style-name="artikel">
              <text:p text:style-name="artikel_kop_titel"><text:span text:style-name="artikel_kop_label"/> <text:span text:style-name="artikel_kop_nr">1.3</text:span> Meedenken is het motto</text:p>
              <text:p text:style-name="al">Evenementen dragen bij aan de levendigheid van een kern of de gemeente. Om die reden denken we graag mee. Maar wel binnen de kaders die daarvoor staan. Er kunnen situaties zijn waarbij er redenen zijn om af te willen wijken van het beleidskader. Dat vraagt dan een zorgvuldige motivering.</text:p>
            </text:section>
            <text:p text:style-name="hoofdstuk_bottom"/>
          </text:section>
          <text:section text:name="hoofdstuk_id1-3-2-2-2" text:style-name="hoofdstuk">
            <text:p text:style-name="hoofdstuk_kop"><text:span text:style-name="label"/> <text:span text:style-name="nr">2.</text:span> Wettelijk kader en het beleidskader van de gemeente</text:p>
            <text:section text:name="artikel_id1-3-2-2-2-2" text:style-name="artikel">
              <text:p text:style-name="artikel_kop_titel"><text:span text:style-name="artikel_kop_label"/> <text:span text:style-name="artikel_kop_nr">2.1</text:span> Wat verstaan we onder een evenement</text:p>
              <text:p text:style-name="al">De Algemene Plaatselijke Verordening van de gemeente Lochem (Apv) definieert in artikel 2.24 een evenement als: “een voor publiek toegankelijke verrichting van vermaak, met uitzondering van bioscoopvoorstellingen, markten (op basis van de Warenwet en Marktverordening), kansspelen, het in een horeca-inrichting houden van dansavonden en voorstellingen.</text:p>
            </text:section>
            <text:section text:name="artikel_id1-3-2-2-2-3" text:style-name="artikel">
              <text:p text:style-name="artikel_kop_titel"><text:span text:style-name="artikel_kop_label"/> <text:span text:style-name="artikel_kop_nr">2.2</text:span> Burgemeester is bevoegd, maar ook het college en de Provincie hebben bevoegdheden</text:p>
              <text:p text:style-name="al">Voor het mogen houden van een evenement is een vergunning nodig van de burgemeester op grond van de Apv. De burgemeester kan een vergunning weigeren in het belang van de openbare orde, het voorkomen en/of beperken van overlast, de verkeersveiligheid, de zedelijkheid en/of gezondheid. </text:p>
              <text:p text:style-name="al">Behalve de evenementenvergunning zijn vaak ook nog andere vergunningen nodig om het evenement te kunnen houden. Voor die vergunningen is het college veelal het bevoegde gezag. U kunt daarbij, niet uitputtend, denken aan een Omgevingsvergunning en/of een Verkeersbesluit voor het afsluiten van wegen en ontheffing voor het geluid op grond van de Verordening Fysieke Leefomgeving van de gemeente Lochem.</text:p>
              <text:p text:style-name="al">Voor sommige activiteiten bij een evenement heeft Gedeputeerde Staten van de Provincie Gelderland een bevoegdheid op grond van artikel 2.18, lid 1, onder g van de Omgevingswet (Ow). Dit betreft met name natuuraspecten. De Ow maakt een onderscheid in activiteiten die significante gevolgen hebben voor een Natura 2000-gebied (een Natura 2000-activiteit) en activiteiten die mogelijke gevolgen kunnen hebben voor van nature in het wild levende dieren en planten. Een Flora- en Fauna-activiteit.</text:p>
            </text:section>
            <text:section text:name="artikel_id1-3-2-2-2-4" text:style-name="artikel">
              <text:p text:style-name="artikel_kop_titel"><text:span text:style-name="artikel_kop_label"/> <text:span text:style-name="artikel_kop_nr">2.3</text:span> Regelgeving en richtlijnen</text:p>
              <text:p text:style-name="al">De volgende (wettelijke) regelingen komen bij evenementen vaak aan de orde: </text:p>
              <text:list text:style-name="id1-3-2-2-2-4-3">
                <text:list-item text:style-override="id1-3-2-2-2-4-3-1">
                  <text:number>•</text:number>
                  <text:p text:style-name="al">De Algemene Wet Bestuursrecht</text:p>
                </text:list-item>
                <text:list-item text:style-override="id1-3-2-2-2-4-3-2">
                  <text:number>•</text:number>
                  <text:p text:style-name="al">Gemeentewet</text:p>
                </text:list-item>
                <text:list-item text:style-override="id1-3-2-2-2-4-3-3">
                  <text:number>•</text:number>
                  <text:p text:style-name="al">Alcoholwet</text:p>
                </text:list-item>
                <text:list-item text:style-override="id1-3-2-2-2-4-3-4">
                  <text:number>•</text:number>
                  <text:p text:style-name="al">Wet Veiligheidsregio</text:p>
                </text:list-item>
                <text:list-item text:style-override="id1-3-2-2-2-4-3-5">
                  <text:number>•</text:number>
                  <text:p text:style-name="al">Besluit brandveilig gebruik en basishulpverlening overige plaatse</text:p>
                </text:list-item>
                <text:list-item text:style-override="id1-3-2-2-2-4-3-6">
                  <text:number>•</text:number>
                  <text:p text:style-name="al">Zondagswet</text:p>
                </text:list-item>
                <text:list-item text:style-override="id1-3-2-2-2-4-3-7">
                  <text:number>•</text:number>
                  <text:p text:style-name="al">Wegenverkeerswet 1994</text:p>
                </text:list-item>
                <text:list-item text:style-override="id1-3-2-2-2-4-3-8">
                  <text:number>•</text:number>
                  <text:p text:style-name="al">Omgevingswet </text:p>
                </text:list-item>
                <text:list-item text:style-override="id1-3-2-2-2-4-3-9">
                  <text:number>•</text:number>
                  <text:p text:style-name="al">Wet Bibob</text:p>
                </text:list-item>
              </text:list>
              <text:p text:style-name="al">De volgende richtlijnen:</text:p>
              <text:list text:style-name="id1-3-2-2-2-4-5">
                <text:list-item text:style-override="id1-3-2-2-2-4-5-1">
                  <text:number>•</text:number>
                  <text:p text:style-name="al">Het Nederlands Handboek Evenementen Veiligheid (Vereniging van evenementenmakers)</text:p>
                </text:list-item>
                <text:list-item text:style-override="id1-3-2-2-2-4-5-2">
                  <text:number>•</text:number>
                  <text:p text:style-name="al">Richtlijnen van de Veiligheidsregio Noord- en Oost Gelderland</text:p>
                </text:list-item>
              </text:list>
              <text:p text:style-name="al">En lokaal: onder andere de Algemene plaatselijke Verordening, de Verordening Fysieke Leefomgeving, het Bibob beleid en het Evenementenvergunningenbeleid.</text:p>
            </text:section>
            <text:section text:name="artikel_id1-3-2-2-2-5" text:style-name="artikel">
              <text:p text:style-name="artikel_kop_titel"><text:span text:style-name="artikel_kop_label"/> <text:span text:style-name="artikel_kop_nr">2.4</text:span> De beleidsregels voor evenementenvergunningen van de gemeente</text:p>
              <text:p text:style-name="al">In deze nota is het gemeentelijk afwegingskader opgenomen. Met welke zaken houden we rekening bij het wel of niet verlenen van een vergunning of het accepteren van een melding. Dit zijn de meer specifiek lokale afwegingen. Denkt u aan tijden, inzet van beveiliging, geluidsnormen, de belasting voor omwonenden etc.. Hoofdstuk 7, “De Beleidsregels” gaat daar meer specifiek op in.</text:p>
            </text:section>
            <text:section text:name="artikel_id1-3-2-2-2-6" text:style-name="artikel">
              <text:p text:style-name="artikel_kop_titel"><text:span text:style-name="artikel_kop_label"/> <text:span text:style-name="artikel_kop_nr">2.5.</text:span> Leges</text:p>
              <text:p text:style-name="al">Voor de ambtelijke inzet die nodig is voor het beoordelen van aanvraag om een evenementenvergunning worden leges in rekening gebracht. De legeskosten die bij de verstrekking van diverse vergunningen worden berekend, worden per jaar vastgesteld door de gemeenteraad in de Legesverordening. Gezien het feit dat deze bedragen jaarlijks kunnen wijzigen, worden de bedragen niet in deze nota opgenomen. </text:p>
              <text:p text:style-name="al">De vaststelling van de Legesverordening wordt bekendgemaakt via publicatie in het Gemeenteblad, op de in de gemeente gebruikelijke wijze.</text:p>
            </text:section>
            <text:section text:name="artikel_id1-3-2-2-2-7" text:style-name="artikel">
              <text:p text:style-name="artikel_kop_titel"><text:span text:style-name="artikel_kop_label"/> <text:span text:style-name="artikel_kop_nr">2.6</text:span> Precario</text:p>
              <text:p text:style-name="al">Indien een evenement zich bevindt op gemeentegrond kan precariobelasting worden geheven. Dat is een directe belasting voor het hebben van voorwerpen op grond van de gemeente, voor de openbare dienst bestemd. De tarieven worden in de Verordening precariobelasting vermeld. Precario wordt geheven over de periode dat het evenement plaatsvindt.</text:p>
              <text:p text:style-name="al">De Verordening precariobelasting wordt jaarlijks door de gemeenteraad vastgesteld en op de gebruikelijke wijze bekendgemaakt.</text:p>
            </text:section>
            <text:section text:name="artikel_id1-3-2-2-2-8" text:style-name="artikel">
              <text:p text:style-name="artikel_kop_titel"><text:span text:style-name="artikel_kop_label"/> <text:span text:style-name="artikel_kop_nr">2.7</text:span> Beleidsregels Wet Bibob</text:p>
              <text:p text:style-name="al">De Gemeente Lochem past de Wet Bibob (Wet bevordering integriteitsbeoordelingen openbaar bestuur) toe. Hiervoor zijn aparte beleidsregels opgesteld. De Wet Bibob geeft de burgemeester een extra instrument in handen om de integriteit van een organisatie te onderzoeken. </text:p>
              <text:p text:style-name="al">Het college en de burgemeester hebben in de Bibob beleidsregels opgenomen hoe om te gaan met hun bevoegdheid tot toepassing van de Wet Bibob. De Wet Bibob maakt het mogelijk om vergunningen, ontheffingen, subsidies en overheidsopdrachten te weigeren of in te trekken als er sprake is van een ernstig gevaar dat criminele activiteiten mogelijk worden gemaakt met behulp van deze overheidsmiddelen.</text:p>
              <text:p text:style-name="al">Organisatoren van evenementen kunnen te maken krijgen met de Wet Bibob. In het Bibob beleid is opgenomen dat de burgemeester te allen tijde de bevoegdheid heeft een aanvraag te onderwerpen aan een Bibob-toets als er duidelijke aanwijzingen zijn die het vermoeden rechtvaardigen, dat bij de aanvraag sprake is van een ernstige mate van gevaar als bedoeld in artikel 3 van de Wet Bibob. Deze bepaling uit het Bibob beleid geldt ook voor aanvragen voor een evenementenvergunning.</text:p>
              <text:p text:style-name="al">Rekening houdende met de proportionaliteit is het niet reëel om elke aanvraag voor een evenement te onderwerpen aan een Bibob-toets. Bij afzonderlijk besluit van de burgemeester is het echter wel mogelijk om evenementen toe te voegen voor een Bibob-toets. Hiertoe kan bijvoorbeeld worden overgegaan na eerdere overlast tijdens een eerder of vergelijkbaar evenement (ook gekeken naar andere gemeenten) of door de risico’s die bepaalde evenementen met zich mee kunnen brengen.</text:p>
            </text:section>
            <text:section text:name="artikel_id1-3-2-2-2-9" text:style-name="artikel">
              <text:p text:style-name="artikel_kop_titel"><text:span text:style-name="artikel_kop_label"/> <text:span text:style-name="artikel_kop_nr">2.8</text:span> Alcoholwet</text:p>
              <text:p text:style-name="al">Indien een organisator van een evenement alcohol wil schenken, geeft de Alcoholwet de mogelijkheid om in bepaalde gevallen voor incidentele festiviteiten toestemming te verlenen om zwak-alcoholhoudende drank te verkopen zonder dat men in het bezit is van de benodigde horecavergunning. Hiervoor is een ontheffing artikel 35 Alcoholwet nodig. Aam deze ontheffing zijn voorschriften verbonden.</text:p>
            </text:section>
            <text:section text:name="artikel_id1-3-2-2-2-10" text:style-name="artikel">
              <text:p text:style-name="artikel_kop_titel"><text:span text:style-name="artikel_kop_label"/> <text:span text:style-name="artikel_kop_nr">2.9</text:span> Privé feesten</text:p>
              <text:p text:style-name="al">Soms organiseert een particulier, een onderneming een privé feest. Een besloten feest waarvoor de gasten worden uitgenodigd en geen bijdrage hoeven te betalen. Feitelijk is dan geen sprake van een evenement in de zin van een voor publiek toegankelijke verrichting van vermaak. De impact van het feest kan daarentegen wel overeenkomen met de impact van een evenement.</text:p>
              <text:p text:style-name="al">Op de website van de gemeente Lochem staat informatie waarmee een initiatiefnemer rekening kan of moet houden. Te denken valt bijvoorbeeld aan een ontheffing voor het veroorzaken van geluidhinder en/of een gebruiksmelding voor een tent en/of tribune waarin meer dan 150 personen aanwezig kunnen zijn.</text:p>
              <text:p text:style-name="al">Het advies aan initiatiefnemers is: bij twijfel, neem contact op met de gemeente en vraag naar een van de vergunningverleners van het Team ruimtelijke initiatieven. Zij helpen u graag verder.</text:p>
              <text:p text:style-name="al">In hoofdstuk 7, De Beleidsregels, is opgenomen wanneer de omvang van een privé feest reden kan zijn om van de organisatie te verlangen een aanvraag evenementenvergunning in te dienen. Dit in het belang van de openbare orde en veiligheid van de gasten maar ook voor de omgeving.</text:p>
            </text:section>
            <text:section text:name="artikel_id1-3-2-2-2-11" text:style-name="artikel">
              <text:p text:style-name="artikel_kop_titel"><text:span text:style-name="artikel_kop_label"/> <text:span text:style-name="artikel_kop_nr">2.10</text:span> Provinciale bevoegdheden</text:p>
              <text:p text:style-name="al">De provincie heeft uiteenlopende bevoegdheden. Paragraaf 5.2 gaat nader in op de bevoegdheden voortkomend uit de Omgevingswet. Maar, het kan ook zijn dat een evenementenorganisatie tijdens het evenement een activiteit heeft waar niet de gemeente, maar de Provincie Gelderland over gaat. Bijvoorbeeld het laten landen en opstijgen van een helikopter. Hiervoor is een zgn. TUG-ontheffing (ontheffing voor Tijdelijk Uitzonderlijk Gebruik) nodig van de Provincie. Ook voor het oplaten van een luchtballon kan een dergelijke TUG-ontheffing nodig zijn.</text:p>
              <text:p text:style-name="al">Voor het afsteken van vuurwerk door een bedrijf (of evenementenorganisatie) is een toepassingsvergunning van de Provincie nodig. Afhankelijk van het soort en de hoeveelheid vuurwerk, dient er een ontbrandingsmelding te worden gedaan of een ontbrandingstoestemming te worden aangevraagd. </text:p>
              <text:p text:style-name="al">En ook voor het tijdelijk afsluiten van Provinciale wegen is een ontheffing van de Provincie nodig.</text:p>
              <text:p text:style-name="al">Bij een aanvraag voor een evenementenvergunning helpt de gemeente een aanvrager op weg wanneer er meldingen, vergunningen en ontheffingen van bijvoorbeeld de provincie nodig zijn.</text:p>
            </text:section>
            <text:p text:style-name="hoofdstuk_bottom"/>
          </text:section>
          <text:section text:name="hoofdstuk_id1-3-2-2-3" text:style-name="hoofdstuk">
            <text:p text:style-name="hoofdstuk_kop"><text:span text:style-name="label"/> <text:span text:style-name="nr">3.</text:span> Onderscheid in gebieden en locaties</text:p>
            <text:section text:name="artikel_id1-3-2-2-3-2" text:style-name="artikel">
              <text:p text:style-name="artikel_kop_titel"><text:span text:style-name="artikel_kop_label"/> <text:span text:style-name="artikel_kop_nr"/> </text:p>
              <text:p text:style-name="al">We onderscheiden drie soorten gebieden waarin evenementen plaatsvinden: de binnenstad van Lochem, de overige kernen en het buitengebied. Er is één evenementenlocatie ruimtelijk bestemd in het Omgevingsplan, gelegen nabij de kern Laren. Elk gebied heeft zijn eigen kenmerken en kent ook een aantal aandachtspunten. Hiermee houden we bij het vergunnen van een evenement rekening.</text:p>
            </text:section>
            <text:section text:name="artikel_id1-3-2-2-3-3" text:style-name="artikel">
              <text:p text:style-name="artikel_kop_titel"><text:span text:style-name="artikel_kop_label"/> <text:span text:style-name="artikel_kop_nr">3.1</text:span> De binnenstad van Lochem</text:p>
              <text:p text:style-name="al">In de binnenstad zijn winkels, horeca met terrassen en uiteenlopende maatschappelijke voorzieningen aanwezig. En, niet onbelangrijk, er wordt ook gewoond. De binnenstad heeft een aantal kenmerken die de inrichting en het aanzien bepalen. De Gudulakerk, de Kleine (Bierstraat) en Grote markt (Markt), de historische panden en de aanwezigheid van een aantal oude bomen. De markt en de omgeving rondom de kerk zijn in 2024 heringericht en daarmee is een nieuw aanzicht ontstaan.</text:p>
              <text:p text:style-name="al">
              <text:span text:style-name="nadrukvet">Aandachtspunten</text:span>
            </text:p>
              <text:p text:style-name="al">
              <text:span text:style-name="nadrukcur">Terrassen</text:span>
            </text:p>
              <text:p text:style-name="al">De gemeente stelt, met name op de Kleine Markt in de binnenstad, gemeentegrond beschikbaar aan horecaondernemers voor het innemen van een terras. Terrassen en evenementen kunnen op gespannen voet met elkaar staan. In de terrasvergunningen is opgenomen dat het terras bij evenementen moet worden verwijderd tenzij anders is overeengekomen. </text:p>
              <text:p text:style-name="al">
              <text:span text:style-name="nadrukcur">Geluid</text:span>
            </text:p>
              <text:p text:style-name="al">Geluidsbeheer en het beperken van overlast zijn nodig om de leefbaarheid in de stad te behouden. Hoofstuk 7 gaat daar nader op in.</text:p>
              <text:p text:style-name="al">
              <text:span text:style-name="nadrukcur">Toegankelijkheid</text:span>
            </text:p>
              <text:p text:style-name="al">Toegankelijkheid en ontsluiting zijn cruciaal. Voor inwoners en bezoekers, maar vooral voor hulpdiensten. Hoewel de binnenstad een 4-tal uitvalswegen heeft, zijn het smalle straten. Drie zijn ingericht voor winkelend publiek en de vierde ontsluit de Grote Markt, maar is zeer smal. </text:p>
              <text:p text:style-name="al">
              <text:span text:style-name="nadrukcur">Parkeren</text:span>
            </text:p>
              <text:p text:style-name="al">In de binnenstad is een beperkt aantal parkeervakken beschikbaar. Parkeren vindt vooral plaats bij het Graafschapsterrein en het Mauritsterrein. Een evenement in de binnenstad kan parkeerdruk geven.</text:p>
              <text:p text:style-name="al">
              <text:span text:style-name="nadrukcur">Natuurwaarden</text:span>
            </text:p>
              <text:p text:style-name="al">Afhankelijk van aard, plaats en tijdstip van het evenement kunnen ook wettelijk beschermde natuurwaarden een aandachtspunt zijn (denk bv. aan verblijfplaatsen van vleermuizen in sommige gebouwen of (oude) bomen). </text:p>
              <text:p text:style-name="al">
              <text:span text:style-name="nadrukvet">Prioriteit ligt bij kleinschalige en niet al te grote evenementen</text:span>
            </text:p>
              <text:p text:style-name="al">De binnenstad van Lochem leent zich om bovenstaande aandachtspunten vooral voor niet al te grote evenementen. Kleinschalige en culturele evenementen kunnen bijdragen aan een sfeer die past bij deze binnenstad. Incidenteel zijn grotere evenementen mogelijk.</text:p>
            </text:section>
            <text:section text:name="artikel_id1-3-2-2-3-4" text:style-name="artikel">
              <text:p text:style-name="artikel_kop_titel"><text:span text:style-name="artikel_kop_label"/> <text:span text:style-name="artikel_kop_nr">3.2</text:span> Overige kernen</text:p>
              <text:p text:style-name="al">In de overige kernen van de gemeente Lochem staat wonen centraal. In de kernen Laren en Gorssel is nog een divers winkelaanbod aanwezig. De kern Gorssel ontvangt daarnaast ook veel bezoekers die komen voor museum MORE. </text:p>
              <text:p text:style-name="al">De kernen hebben allen een eigen uitstraling en identiteit die ook terugkomt in de evenementen die er door inwoners/organisaties worden georganiseerd. De lokale en jaarlijks terugkomende evenementen dragen bij aan de leefbaarheid in de kernen. </text:p>
              <text:p text:style-name="al">Ontsluiting, bereikbaarheid en parkeervoorzieningen variëren per kern en vragen altijd aandacht. Daarnaast kunnen er andere specifieke aspecten spelen bij een aanvraag waarmee bij de vergunningverlening rekening wordt gehouden.</text:p>
            </text:section>
            <text:section text:name="artikel_id1-3-2-2-3-5" text:style-name="artikel">
              <text:p text:style-name="artikel_kop_titel"><text:span text:style-name="artikel_kop_label"/> <text:span text:style-name="artikel_kop_nr">3.3</text:span> Buitengebied</text:p>
              <text:p text:style-name="al">Het uitgestrekte Buitengebied van de gemeente Lochem kenmerkt zich door haar diversiteit. Natuur, bos, weilanden, licht geaccidenteerd, beken, sloten, heggen, natte heide, uiterwaarden, landgoederen. En in een algemene typering, haar coulisselandschap.</text:p>
              <text:p text:style-name="al">Publieksevenementen in het buitengebied zijn veelal grote evenementen die niet in een kern of binnenstad passen. De omvang wordt bepaald door de omvang van het terrein dat nodig is en/of het aantal bezoekers. In het buitengebied vinden verschillende (veelal bovenregionale) evenementen plaats. Voorbeelden zijn wedstrijden op het gebied van de paardensport, Trekkertrek wedstrijden, auto- en motorcrosswedstrijden, concerten, tentfeesten maar ook wandel- en fietsevenementen.</text:p>
              <text:p text:style-name="al">
              <text:span text:style-name="nadrukvet">Aandachtspunten</text:span>
            </text:p>
              <text:p text:style-name="al">
              <text:span text:style-name="nadrukcur">Evenwichtige verdeling </text:span>
            </text:p>
              <text:p text:style-name="al">We hechten belang aan een evenwichtige verdeling van evenementen in het buitengebied. Meerdere grote evenementen op uitsluitend 1 of 2 locaties kunnen de directe omgeving onevenredig belasten. Het buitengebied is omvangrijk, spreiding van grote evenementen draagt bij aan behoud van draagvlak. </text:p>
              <text:p text:style-name="al">
              <text:span text:style-name="nadrukcur">Omgevingswet</text:span>
            </text:p>
              <text:p text:style-name="al">De locatie van een groot evenement in het buitengebied, veelal met op- en afbouwwerkzaamheden, kan reden zijn om een Omgevingstoets te laten verrichten. De aldaar aanwezige omgevingskenmerken, functies mogen niet onevenredig in het geding komen. </text:p>
              <text:p text:style-name="al">
              <text:span text:style-name="nadrukcur">Toegankelijkheid</text:span> en het voorkomen van schade</text:p>
              <text:p text:style-name="al">Bereikbaarheid is eveneens een belangrijk aspect. Verkeersstromen moeten in principe via verharde wegen met ontsluiting op n-wegen worden afgewikkeld. Dit is belangrijk voor hulpdiensten maar ook om te voorkomen dat kwetsbare gebieden en zandwegen worden verstoord of beschadigd raken.</text:p>
              <text:p text:style-name="al">
              <text:span text:style-name="nadrukcur">Natuurwaarden</text:span>
            </text:p>
              <text:p text:style-name="al">Afhankelijk van aard, plaats en tijdstip kunnen ook wettelijk beschermde natuurwaarden een aandachtspunt zijn. Flora- en Fauna onderzoeken en/of stikstofberekeningen maken dan een verplicht onderdeel van de aanvraag voor een evenementenvergunning uit.</text:p>
            </text:section>
            <text:section text:name="artikel_id1-3-2-2-3-6" text:style-name="artikel">
              <text:p text:style-name="artikel_kop_titel"><text:span text:style-name="artikel_kop_label"/> <text:span text:style-name="artikel_kop_nr">3.4</text:span> Het Evenemententerrein in Laren</text:p>
              <text:p text:style-name="al">Ten Zuid – Oosten van de kern Laren ligt aan de Provinciale weg en de Verwoldseweg een Evenemententerrein. Op dit agrarische perceel is het, onder nadere voorwaarden, toegestaan om 6 maal op jaarbasis een evenement te organiseren. De voorwaarden zijn te vinden in het Omgevingsplan van de gemeente Lochem. Het terrein is particulier eigendom en een evenementorganisatie heeft, naast de vergunning van de gemeente, de toestemming van de eigenaar nodig voor het gebruik van het terrein.</text:p>
            </text:section>
            <text:section text:name="artikel_id1-3-2-2-3-7" text:style-name="artikel">
              <text:p text:style-name="artikel_kop_titel"><text:span text:style-name="artikel_kop_label"/> <text:span text:style-name="artikel_kop_nr">3.5</text:span> Bijzondere activiteiten in gebouwen</text:p>
              <text:p text:style-name="al">Het komt geregeld voor dat in kerken, sporthallen en bijvoorbeeld landhuizen evenementen en andere activiteiten worden georganiseerd. Deze activiteiten vinden niet plaats op of aan de openbare weg maar wel kan de openbare orde en/of de veiligheid in geding zijn. Ook kunnen er andere vergunningen en ontheffingen noodzakelijk zijn en kan de veiligheid voor de bezoekers bij een calamiteit zoals bijvoorbeeld brand in het gebouw een extra aandachtspunt zijn. Daarom geldt voor deze activiteiten dat deze moeten worden gemeld. </text:p>
              <text:p text:style-name="al">In hoofdstuk 7 “Beleidsregels” staat waaraan een gebouw en/of de organisator van een dergelijk evenement moet voldoen om met een melding te kunnen volstaan.</text:p>
            </text:section>
            <text:p text:style-name="hoofdstuk_bottom"/>
          </text:section>
          <text:section text:name="hoofdstuk_id1-3-2-2-4" text:style-name="hoofdstuk">
            <text:p text:style-name="hoofdstuk_kop"><text:span text:style-name="label"/> <text:span text:style-name="nr">4.</text:span> Categorieën van evenementen</text:p>
            <text:section text:name="artikel_id1-3-2-2-4-2" text:style-name="artikel">
              <text:p text:style-name="artikel_kop_titel"><text:span text:style-name="artikel_kop_label"/> <text:span text:style-name="artikel_kop_nr">4.1</text:span> Categorieën en/of type evenementen</text:p>
              <text:p text:style-name="al">Vanuit de Veiligheidsregio Nood Oost Gelderland (VNOG) is de wens geuit en geadviseerd om het beleid van de verschillende gemeenten, voor zover mogelijk, te harmoniseren. Een harmonisering op inschaling van risiconiveau en dus op het gebied van categorieën en/of type evenementen. Het was reden om de afgelopen jaren evenementen, naast het eigen beleid, ook in te delen in een A, B of C-evenement. </text:p>
              <text:p text:style-name="al">Een organisatie van een evenement moet de risico’s kunnen benoemen en laten zien op welke wijze men zich daarop voorbereidt. Afhankelijk van het aantal en de aard van de risico’s vraagt een evenement meer aandacht van de gemeente, de politie en/of VNOG. En soms ook van de Geneeskundige Hulpverleningsorganisatie in de Regio (de GHOR). </text:p>
              <text:p text:style-name="al">De ervaring die de afgelopen jaren is opgedaan met A, B en C evenementen laat zien dat het inschatten van risico’s altijd “een inschatting” is. Er kan soms discussie over ontstaan. Toch erkennen we het belang van harmonisering en daarom gaat dit beleid, zoveel als mogelijk, wel uit van deze drie categorieën of typeringen.</text:p>
              <text:p text:style-name="al">
              <text:span text:style-name="nadrukvet">A-categorie Evenementen: Kleinschalig en laag Risico</text:span>
            </text:p>
              <text:p text:style-name="al">De A-categorie omvat kleinschalige evenementen met een laag risico. De organisator kan het evenement zelf voldoende voorbereiden en uitvoeren. Voorbeelden zijn buurtfeesten, culturele workshops en kleine markten. Deze evenementen vergen weinig mobiliteits- en veiligheidsmaatregelen, hebben beperkte impact op de omgeving en worden beschouwd als waardevolle initiatieven die de lokale gemeenschap versterken. Het is ook de categorie evenementen waarvoor onderzocht is of kan worden volstaan met een meldingsplicht.</text:p>
              <text:p text:style-name="al">A-categorie evenementen kunnen, afhankelijk van de beoordelingscriteria die staan vermeld in hoofdstuk 7 Beleidsregels, een vergunning nodig hebben of volstaan met een melding.</text:p>
              <text:p text:style-name="al">Op grond van artikel 2.25 lid 2 van de Apv kan de burgemeester vrijstelling verlenen van de vergunningplicht voor door hem aan te wijzen categorieën van evenementen. A-categorie evenementen behoren daartoe, tenzij. In enkele gevallen is namelijk wel een vergunning nodig.</text:p>
              <text:p text:style-name="al">
              <text:span text:style-name="nadrukvet">B-categorie Evenementen: Aandachtsevenement</text:span>
            </text:p>
              <text:p text:style-name="al">B-categorie evenementen hebben een groter risico en vereisen een meer gedetailleerdere planning. Het evenement heeft vanuit de gemeente en organisator meer aandacht nodig bij de voorbereiding dan een A-evenement. De gemeente kan het nodig vinden om advies vanuit de hulpdiensten aan te vragen. Deze evenementen kunnen variëren van concerten en grote feesten tot jaarlijkse kermissen. Voor deze categorie wordt een veiligheids- en mobiliteitsplan essentieel geacht. Dit om zowel de veiligheid van bezoekers als de leefbaarheid in de directe omgeving, voor zover mogelijk, te waarborgen.</text:p>
              <text:p text:style-name="al">Veel B-evenementen zijn jaarlijks terugkerende evenementen en worden, mede daarom, met een reguliere procedure in behandeling genomen. Dit betekent dat binnen een redelijke termijn een besluit wordt genomen. Wat een redelijke termijn is, is nader uitgewerkt hoofdstuk 6.2 . Er is namelijk tijd nodig om een aanvraag te kunnen beoordelen.</text:p>
              <text:p text:style-name="al">
              <text:span text:style-name="nadrukvet">C-categorie Evenementen: grootschalig met hoog risico</text:span>
            </text:p>
              <text:p text:style-name="al">De C-categorie omvat grootschalige evenementen met een hoog risico, zoals festivals met grote bezoekersaantallen en complexe logistieke uitdagingen. Deze evenementen vergen uitgebreide planning, veiligheidsmaatregelen en coördinatie op verschillende niveaus. Ze vragen veel inzet van de gemeente bij de voorbereiding en coördinatie om te komen tot een vergunning waarin de opgelegde maatregelen de risico’s zoveel mogelijk minimaliseren. De impact van de risico’s is zodanig groot, dat de organisator van het evenement moet samenwerken met betrokken hulpdiensten en gemeente. De risico’s moeten duidelijk in kaart worden gebracht. Ook moeten heldere afspraken én beschrijvingen gemaakt worden over de te nemen maatregelen bij een calamiteit.</text:p>
              <text:p text:style-name="al">Een C-evenement wordt bij een 1e keer in behandeling genomen en behandeld met de uniforme voorbereidingsprocedure (afdeling 3.4 van de Algemene wet bestuursrecht). Wanneer het evenement binnen 3 jaar, op dezelfde locatie, weer wordt georganiseerd kan worden volstaan met de reguliere procedure.</text:p>
              <text:p text:style-name="al">
              <text:span text:style-name="nadrukvet">Aandachtspunt </text:span>
            </text:p>
              <text:p text:style-name="al">Een evenement dat in eerste instantie als C-evenement is vergund maar waarbij achteraf blijkt dat de risico’s te zwaar waren ingeschat kan ook, gemotiveerd, worden afgeschaald naar een B-evenement wanneer het binnen 3 jaar weer wordt georganiseerd.</text:p>
            </text:section>
            <text:section text:name="artikel_id1-3-2-2-4-3" text:style-name="artikel">
              <text:p text:style-name="artikel_kop_titel"><text:span text:style-name="artikel_kop_label"/> <text:span text:style-name="artikel_kop_nr">4.2</text:span> Overleg waar nodig</text:p>
              <text:p text:style-name="al">Door het toepassen van de ABC-categorisering sluit de gemeente Lochem aan bij de Veiligheidsregio Noord- en Oost Gelderland (Regio). De meest voorkomende evenementen in onze gemeente vallen in de categorie A of B. En hoewel volgens de Regio de organisator van een A-evenement veelal zelf het evenement kan voorbereiden en uitvoeren blijkt in de uitvoering dat juist deze evenementen veel aandacht kunnen vragen. Redenen daarvoor zijn uiteenlopend. Het kan bijvoorbeeld onervarenheid bij de initiatiefnemers zijn. Zij overzien niet altijd alle aspecten waarmee rekening moet worden gehouden. Het is dan ogenschijnlijk een klein evenement (qua omvang) maar heeft wel een aantal risicofactoren (bijvoorbeeld: verkeersveiligheid, overlast, alcohol, open vuur, beschermende natuurwaarden etc). </text:p>
              <text:p text:style-name="al">Reden om initiatiefnemers te vragen om in een zo’n vroeg mogelijk stadium contact te zoeken met de gemeente, de vergunningverleners, of de informatie over evenementen op de website van de gemeente te raadplegen.</text:p>
              <text:p text:style-name="al">Transparante communicatie en, waar nodig, ook overleg met organisatoren, is nodig om ervoor te zorgen dat evenementen niet alleen voldoen aan de verwachtingen van deelnemers, maar ook de leefbaarheid en veiligheid binnen de gemeente behouden.</text:p>
            </text:section>
            <text:section text:name="artikel_id1-3-2-2-4-4" text:style-name="artikel">
              <text:p text:style-name="artikel_kop_titel"><text:span text:style-name="artikel_kop_label"/> <text:span text:style-name="artikel_kop_nr">4.3</text:span> Kleine evenementen (A-evenementen) waarvoor geen vergunning nodig is, men kan volstaan met een melding</text:p>
              <text:p text:style-name="al">Indien evenementen voldoen aan de beoordelingscriteria zoals vermeld in hoofdstuk 7 kan met een melding kennis worden gegeven van het evenement. Een melding houdt niet in dat deze evenementen geen risico kunnen hebben. Daarom worden deze evenementen eveneens geschaald onder A-evenementen. De organisator blijft verantwoordelijk om risico’s en overlast zoveel als mogelijk te beperken.</text:p>
            </text:section>
            <text:p text:style-name="hoofdstuk_bottom"/>
          </text:section>
          <text:section text:name="hoofdstuk_id1-3-2-2-5" text:style-name="hoofdstuk">
            <text:p text:style-name="hoofdstuk_kop"><text:span text:style-name="label"/> <text:span text:style-name="nr">5.</text:span> De Omgevingswet en omgevingsaspecten</text:p>
            <text:section text:name="artikel_id1-3-2-2-5-2" text:style-name="artikel">
              <text:p text:style-name="artikel_kop_titel"><text:span text:style-name="artikel_kop_label"/> <text:span text:style-name="artikel_kop_nr">5.1</text:span> Balans is het uitgangspunt</text:p>
              <text:p text:style-name="al">Evenementen zijn van invloed op de omgeving en gemeenschap. Bij het verlenen van een evenementvergunning wordt daarom gezocht naar een redelijke balans. Een balans tussen het plezier en de meerwaarde van het evenement voor de bezoekers en de impact die het evenement heeft op de omgeving die er (ongevraagd) mee te maken krijgt. De duur van een evenement is daarbij ook een belangrijk aspect.</text:p>
              <text:p text:style-name="al">Omgevingsaspecten waar bij het verlenen van een vergunning rekening wordt gehouden zijn onder andere geluidsniveaus, verkeer en parkeren, veiligheid en openbare orde, gezondheid, toegankelijkheid, duurzaamheid, Flora en Fauna, stikstof en uiteenlopende andere milieuaspecten. </text:p>
              <text:p text:style-name="al">Per 1 januari 2024 is de Omgevingswet in werking getreden met ook gevolgen voor de vergunningverlening van evenementen. De gemeente moet afwegen of de invloed van een evenement, een omgevingsplan-activiteit, binnen het kader van een evenwichtige toedeling van functies aan een locatie valt.</text:p>
            </text:section>
            <text:section text:name="artikel_id1-3-2-2-5-3" text:style-name="artikel">
              <text:p text:style-name="artikel_kop_titel"><text:span text:style-name="artikel_kop_label"/> <text:span text:style-name="artikel_kop_nr">5.2</text:span> Provincie Gelderland ziet toe op het behoud van natuurwaarden</text:p>
              <text:p text:style-name="al">Veel evenementen vinden plaats op de openbare weg, in de kernen of zijn beperkt van omvang. Grotere evenementen die veelal in het buitengebied plaatsvinden kunnen, afhankelijk van het seizoen en de omstandigheden, van invloed zijn op de flora en fauna in een gebied. Denk bijvoorbeeld aan het broedseizoen van vogels wanneer veel mensen door een beschermd natuurgebied fietsen of wandelen. Maar ook de depositie van stikstof in Natura 2000-gebieden veroorzaakt door bijvoorbeeld diesel aggregaten of kamp- en paasvuren.</text:p>
              <text:p text:style-name="al">De provincie Gelderland heeft de taak en bevoegdheid om erop toe te zien dat natuurwaarden voldoende worden beschermd. Om die reden moet zij kunnen beoordelen of voor een evenement een natuurvergunning op grond van de Omgevingswet nodig is of dat dit door het nemen van maatregelen kan worden voorkomen. Om dat te kunnen beoordelen kan een natuurtoets, Quickscan en/of AERIUS-berekening nodig zijn. </text:p>
              <text:p text:style-name="al">Op de website van de provincie Gelderland staat daarover meer informatie. Evenementen in de buitenlucht (gelderland.nl).</text:p>
            </text:section>
            <text:section text:name="artikel_id1-3-2-2-5-4" text:style-name="artikel">
              <text:p text:style-name="artikel_kop_titel"><text:span text:style-name="artikel_kop_label"/> <text:span text:style-name="artikel_kop_nr">5.3</text:span> De Omgevingswet, het Omgevingsplan en evenementen in het buitengebied</text:p>
              <text:p text:style-name="al">In het huidige Omgevingsplan (voorheen de bestemmingsplannen van de gemeente) zijn (vooralsnog) geen, op één na, locaties opgenomen waar uitdrukkelijk evenementen zijn toegestaan. Het college kan afwijken van de regels met een omgevingsvergunning voor een Buitenplanse omgevingsplanactiviteit (Bopa). </text:p>
              <text:p text:style-name="al">
              <text:span text:style-name="nadrukvet">Omgevingsplanactiviteit ((B)OPA)</text:span>
            </text:p>
              <text:p text:style-name="al">Activiteit, inhoudende:</text:p>
              <text:list text:style-name="id1-3-2-2-5-4-5">
                <text:list-item text:style-override="id1-3-2-2-5-4-5-1">
                  <text:number>•</text:number>
                  <text:p text:style-name="al">een activiteit waarvoor in het omgevingsplan is bepaald dat het is verboden deze zonder omgevingsvergunning te verrichten en die niet in strijd is met het omgevingsplan,</text:p>
                </text:list-item>
                <text:list-item text:style-override="id1-3-2-2-5-4-5-2">
                  <text:number>•</text:number>
                  <text:p text:style-name="al">een activiteit waarvoor in het omgevingsplan is bepaald dat het is verboden deze zonder omgevingsvergunning te verrichten en die in strijd is met het omgevingsplan, of</text:p>
                </text:list-item>
                <text:list-item text:style-override="id1-3-2-2-5-4-5-3">
                  <text:number>•</text:number>
                  <text:p text:style-name="al">een andere activiteit die in strijd is met het omgevingsplan.</text:p>
                </text:list-item>
              </text:list>
              <text:p text:style-name="al">In het kader van de Omgevingswet, is het van belang om beleidsstukken die een mogelijke impact hebben op de fysieke leefomgeving passend te maken binnen deze wetgeving. In de toekomst zal bij het opstellen van het permanente Omgevingsplan ook rekening worden gehouden met het Evenementenvergunningenbeleid van de gemeente.</text:p>
              <text:p text:style-name="al">
              <text:span text:style-name="nadrukvet">Vooralsnog betekent dit het volgende:</text:span>
            </text:p>
              <text:p text:style-name="al">Voor een evenement is een omgevingsvergunning voor het afwijken van de omgevingsplanregels (Bopa) nodig als: </text:p>
              <text:list text:style-name="id1-3-2-2-5-4-9">
                <text:list-item text:style-override="id1-3-2-2-5-4-9-1">
                  <text:number>•</text:number>
                  <text:p text:style-name="al">Er sprake is van een meerdaags evenement en dit evenement in de B of C-categorie valt</text:p>
                </text:list-item>
                <text:list-item text:style-override="id1-3-2-2-5-4-9-2">
                  <text:number>•</text:number>
                  <text:p text:style-name="al">Er sprake is van een eendaags evenement met grote fysieke impact. Wat onder grote fysieke impact wordt verstaan is maatwerk. Gedacht kan worden aan het aantal bezoekers, de relatie met de omliggende natuurwaarden, activiteiten die plaatsvinden in het evenement zoals motorsport, muziekgeluid etc. </text:p>
                </text:list-item>
              </text:list>
              <text:p text:style-name="al">Geen Bopa is nodig voor evenementen die al decennia een begrip zijn in de gemeente Lochem, tenzij de locatie verandert of het evenement naar aard en omvang wijzigt.</text:p>
            </text:section>
            <text:section text:name="artikel_id1-3-2-2-5-5" text:style-name="artikel">
              <text:p text:style-name="artikel_kop_titel"><text:span text:style-name="artikel_kop_label"/> <text:span text:style-name="artikel_kop_nr">5.4</text:span> Geluid</text:p>
              <text:p text:style-name="al">De bewoners in de omgeving van een evenement kunnen een zekere mate van geluidsoverlast ondervinden. Daarentegen mag ook een zekere tolerantie ten aanzien van geluidoverlast van omwonenden worden verwacht tijdens evenementen. Dit moet echter wel binnen acceptabele grenzen blijven. De mate waarin overlast wordt ervaren is veelal afhankelijk van het geluidsniveau dat veroorzaakt wordt door een evenement. In de praktijk is gebleken dat het niet mogelijk is één getal als absolute grenswaarde voor een gemeenschappelijk aanvaardbaar geluidsniveau vast te stellen. Naast het geluidsniveau is het tijdstip waarop het geluid geproduceerd wordt en de tijdsduur ervan, bepalend voor de mate van hinder die kan worden ondervonden. Ook het aantal evenementen dat jaarlijks op een locatie wordt georganiseerd is een relevante factor in de hinderbeleving. De Omgevingsdienst Achterhoek is gevraagd voor deze beleidsnota uitgangspunten te formuleren. In de bijlage “Geluid bij evenementen in de openbare ruimte” treft u het volledige advies van de ODA aan. Aan de hand van dit advies zijn in Hoofdstuk 7 Beleidsregels voor de 3 categorieën van evenementen geluidsnormen opgenomen.</text:p>
              <text:p text:style-name="al">De geluidsnormen zien op de geluidsbelasting op de nabij het evenement gelegen gevels van woonhuizen.</text:p>
            </text:section>
            <text:section text:name="artikel_id1-3-2-2-5-6" text:style-name="artikel">
              <text:p text:style-name="artikel_kop_titel"><text:span text:style-name="artikel_kop_label"/> <text:span text:style-name="artikel_kop_nr">5.5</text:span> Paas- en vreugedevuren</text:p>
              <text:p text:style-name="al">Het ontsteken van paas- en vreugdevuren kent een lange traditie, ook in Lochem. Sinds de inwerkingtreding van de Omgevingswet op 1 januari 2024 geldt, op grond van artikel 3.40e van het Besluit activiteiten leefomgeving (Bal), een vergunningplicht. Het is de Omgevingsdienst Achterhoek (ODA) die vergunning verleent voor milieubelastende activiteiten, namens de gemeente. </text:p>
              <text:p text:style-name="al">Organisatoren van Paas- en vreugdevuren moeten om die reden naast de evenementenvergunning een “tijdelijke” vergunning voor het ontsteken bij de ODA aanvragen.</text:p>
            </text:section>
            <text:p text:style-name="hoofdstuk_bottom"/>
          </text:section>
          <text:section text:name="hoofdstuk_id1-3-2-2-6" text:style-name="hoofdstuk">
            <text:p text:style-name="hoofdstuk_kop"><text:span text:style-name="label"/> <text:span text:style-name="nr">6.</text:span> Procedures en handhaving</text:p>
            <text:section text:name="artikel_id1-3-2-2-6-2" text:style-name="artikel">
              <text:p text:style-name="artikel_kop_titel"><text:span text:style-name="artikel_kop_label"/> <text:span text:style-name="artikel_kop_nr">6.1</text:span> Reguliere procedure als uitgangspunt</text:p>
              <text:p text:style-name="al">Het uitgangspunt is dat de reguliere procedure uit de Awb wordt doorlopen voor A, B en terugkerende C-evenementen. Wanneer een C-evenement voor de eerste keer wordt georganiseerd wordt de uniforme voorbereidingsprocedure van afdeling 3.4 van de Algemene wet bestuursrecht (afd. 3.4 Awb) toegepast. Echter het bestuur kan te allen tijde besluiten om voor de behandeling van een aanvraag voor een evenementenvergunning toch de uniforme voorbereidingsprocedure, afdeling 3.4 Awb te willen doorlopen.</text:p>
            </text:section>
            <text:section text:name="artikel_id1-3-2-2-6-3" text:style-name="artikel">
              <text:p text:style-name="artikel_kop_titel"><text:span text:style-name="artikel_kop_label"/> <text:span text:style-name="artikel_kop_nr">6.2</text:span> Termijn voor het indienen van een melding of aanvraag</text:p>
              <text:p text:style-name="al">Volgens de Algemene wet bestuursrecht is de redelijke termijn voor het in behandeling nemen van een aanvraag 8 weken. Voor A-evenementen is dat voldoende. Voor de B- en C- evenementen echter niet. De beoordeling van de impact en risico’s verbonden aan een B- en/of C- evenement vraagt om beoordeling/advies van verschillende disciplines. Dit kost tijd. </text:p>
              <text:p text:style-name="al">Om die reden vragen wij initiatiefnemers de volgende termijnen in acht te nemen:</text:p>
              <text:section text:name="table_id1-3-2-2-6-3-4" text:style-name="table">
                <text:p text:style-name="table_top"/>
                <table:table table:style-name="tgroup">
                  <table:table-column table:style-name="id1-3-2-2-6-3-4-1-1"/>
                  <table:table-column table:style-name="id1-3-2-2-6-3-4-1-2"/>
                  <table:table-row table:style-name="row">
                    <table:table-cell table:style-name="entry" table:number-rows-spanned="1" table:number-columns-spanned="1">
                      <text:p text:style-name="table_al">Type evenement</text:p>
                    </table:table-cell>
                    <table:table-cell table:style-name="entry" table:number-rows-spanned="1" table:number-columns-spanned="1">
                      <text:p text:style-name="table_al">Indieningstermijn</text:p>
                    </table:table-cell>
                  </table:table-row>
                  <table:table-row table:style-name="row">
                    <table:table-cell table:style-name="entry" table:number-rows-spanned="1" table:number-columns-spanned="1">
                      <text:p text:style-name="table_al">A-evenement,</text:p>
                      <text:p text:style-name="table_al">Melding</text:p>
                    </table:table-cell>
                    <table:table-cell table:style-name="entry" table:number-rows-spanned="1" table:number-columns-spanned="1">
                      <text:p text:style-name="table_al">Uiterlijk binnen 15 werkdagen voor aanvang van het evenement</text:p>
                    </table:table-cell>
                  </table:table-row>
                  <table:table-row table:style-name="row">
                    <table:table-cell table:style-name="entry" table:number-rows-spanned="1" table:number-columns-spanned="1">
                      <text:p text:style-name="table_al">A-evenement,</text:p>
                      <text:p text:style-name="table_al">waarvoor een vergunning nodig is</text:p>
                    </table:table-cell>
                    <table:table-cell table:style-name="entry" table:number-rows-spanned="1" table:number-columns-spanned="1">
                      <text:p text:style-name="table_al">de aanvraag moet minimaal 8 weken voor de datum van het evenement door de gemeente zijn ontvangen.</text:p>
                    </table:table-cell>
                  </table:table-row>
                  <table:table-row table:style-name="row">
                    <table:table-cell table:style-name="entry" table:number-rows-spanned="1" table:number-columns-spanned="1">
                      <text:p text:style-name="table_al">B -evenement</text:p>
                    </table:table-cell>
                    <table:table-cell table:style-name="entry" table:number-rows-spanned="1" table:number-columns-spanned="1">
                      <text:p text:style-name="table_al">de aanvraag moet minimaal 12 weken voor aanvang van het evenement door de gemeente zijn ontvangen.</text:p>
                    </table:table-cell>
                  </table:table-row>
                  <table:table-row table:style-name="row">
                    <table:table-cell table:style-name="entry" table:number-rows-spanned="1" table:number-columns-spanned="1">
                      <text:p text:style-name="table_al">C-evenement, 1e keer</text:p>
                    </table:table-cell>
                    <table:table-cell table:style-name="entry" table:number-rows-spanned="1" table:number-columns-spanned="1">
                      <text:p text:style-name="table_al">de aanvraag moet minimaal 26 weken voor aanvang van het evenement door de gemeente zijn ontvangen</text:p>
                    </table:table-cell>
                  </table:table-row>
                  <table:table-row table:style-name="row">
                    <table:table-cell table:style-name="entry" table:number-rows-spanned="1" table:number-columns-spanned="1">
                      <text:p text:style-name="table_al">C-evenement, terugkerend, binnen drie jaar</text:p>
                    </table:table-cell>
                    <table:table-cell table:style-name="entry" table:number-rows-spanned="1" table:number-columns-spanned="1">
                      <text:p text:style-name="table_al">De aanvraag moet minimaal 16 weken voor aanvang van het evenement zijn ontvangen</text:p>
                    </table:table-cell>
                  </table:table-row>
                </table:table>
                <text:p text:style-name="table_bottom"/>
              </text:section>
              <text:p text:style-name="al">De burgemeester en het college behouden zich het recht voor om aanvragen die buiten bovenstaande termijnen worden ingediend buiten behandeling te stellen wanneer er onvoldoende tijd is voor een zorgvuldige beoordeling.</text:p>
            </text:section>
            <text:section text:name="artikel_id1-3-2-2-6-4" text:style-name="artikel">
              <text:p text:style-name="artikel_kop_titel"><text:span text:style-name="artikel_kop_label"/> <text:span text:style-name="artikel_kop_nr">6.3</text:span> Publicatie van aanvraag en vergunning</text:p>
              <text:p text:style-name="al">Om omwonenden tijdig te informeren over een initiatief worden aanvragen gepubliceerd. Er is dan de mogelijkheid om eventuele bedenkingen naar voren te brengen. </text:p>
              <text:p text:style-name="al">Ook de vergunning wordt gepubliceerd zodat er gelegenheid is om een bezwaarschrift en/of voorlopige voorziening bij de Rechtbank (team Bestuursrecht) in te dienen. </text:p>
              <text:p text:style-name="al">Aanvragen en vergunningen worden formeel bekend gemaakt op het digitale gemeenteblad van de gemeente, te raadplegen via www.oveheid.nl. Maar, omdat evenementen van impact kunnen zijn op de omgeving worden zij ook gepubliceerd in het plaatselijke blad dat nog fysiek wordt verspreid (de Berkelbode). </text:p>
              <text:p text:style-name="al">A-evenementen waarvoor een melding genoeg is, worden eveneens gepubliceerd.</text:p>
            </text:section>
            <text:section text:name="artikel_id1-3-2-2-6-5" text:style-name="artikel">
              <text:p text:style-name="artikel_kop_titel"><text:span text:style-name="artikel_kop_label"/> <text:span text:style-name="artikel_kop_nr">6.4</text:span> Indieningsvereisten voor een aanvraag of melding van een evenement</text:p>
              <text:p text:style-name="al">Organisatoren van een evenement maken voor de aanvraag evenementenvergunning gebruik van het Webformulier, “aanvraag evenementenvergunning”. </text:p>
              <text:p text:style-name="al">Voor het melden van een evenement maakt men gebruik van het digitale meldingsformulier voor een evenement.</text:p>
              <text:p text:style-name="al">Elke aanvraag en/of melding moet zijn voorzien van tenminste: Naam, adres, telefoonnummer, datum, handtekening. Daarnaast is natuurlijk een omschrijving van het evenement, wanneer het plaatsvindt en de locatie van belang.</text:p>
              <text:p text:style-name="al">Door gebruik te maken van het formulier wordt de aanvrager begeleid in de aan te leveren informatie.</text:p>
            </text:section>
            <text:section text:name="artikel_id1-3-2-2-6-6" text:style-name="artikel">
              <text:p text:style-name="artikel_kop_titel"><text:span text:style-name="artikel_kop_label"/> <text:span text:style-name="artikel_kop_nr">6.5</text:span> Intake en overleg</text:p>
              <text:p text:style-name="al">Organisatoren die voor het eerst een evenement, of een nieuw evenement, in onze gemeente organiseren adviseren wij eerst contact op te nemen met een van de vergunningverleners. Afhankelijk van het type evenement, de bekendheid van en met organisaties vindt een vooroverleg plaats alvorens een aanvraag in behandeling te nemen. Tijdens de behandeling van een aanvraag kan een organisatie worden uitgenodigd om een toelichting te geven. Bij de B- en C- evenementen vindt vrijwel altijd overleg plaats tussen organisatie, vergunningverlening en derden.</text:p>
            </text:section>
            <text:section text:name="artikel_id1-3-2-2-6-7" text:style-name="artikel">
              <text:p text:style-name="artikel_kop_titel"><text:span text:style-name="artikel_kop_label"/> <text:span text:style-name="artikel_kop_nr">6.6</text:span> Handhaving en handhavingsbeleid</text:p>
              <text:p text:style-name="al">De organisatie van een evenement is verantwoordelijk voor een goed verloop van het evenement. In de vergunning staan bijvoorbeeld voorschriften over de inzet van verkeersregelaars, beveiliging, EHBO en uiteenlopende andere voorschriften die eraan bijdragen dat een evenement veilig en zonder te veel overlast kan verlopen. Bij grote evenementen maakt de gemeente tijdens het vergunningverleningsproces ook afspraken met de organisatie, brandweer, politie en medewerkers van handhaving om een goed verloop van het evenement te borgen. </text:p>
              <text:p text:style-name="al">De gemeentelijke handhavers, medewerkers van de Omgevingsdienst, de provincie, politie en andere instanties kunnen te allen tijde, vanuit hun specifieke bevoegdheden, een evenement controleren of aan de voorschriften wordt voldaan. Daarnaast hebben zij binnen hun specifieke bevoegdheden de mogelijkheid om additionele maatregelen op te leggen.</text:p>
              <text:p text:style-name="al">Overlast kan onaanvaardbaar worden, wanneer regels en/of voorschriften worden overtreden (bijvoorbeeld eindtijden, geluidsnormen). Handhaving is daarom belangrijk.</text:p>
              <text:p text:style-name="al">
              <text:span text:style-name="nadrukvet">Bij handhaving zijn meerdere disciplines betrokken:</text:span>
            </text:p>
              <text:list text:style-name="id1-3-2-2-6-7-6">
                <text:list-item text:style-override="id1-3-2-2-6-7-6-1">
                  <text:number>•</text:number>
                  <text:p text:style-name="al">Gemeentelijke toezichthouders: deze hebben als taak handhaving van eindtijden, openbare orde, regels op het gebied van het parkeren en afval, alcohol en brandveiligheid;</text:p>
                </text:list-item>
                <text:list-item text:style-override="id1-3-2-2-6-7-6-2">
                  <text:number>•</text:number>
                  <text:p text:style-name="al">Politie: toezicht op eindtijden, openbare orde, alcohol, regels op het gebied van parkeren;</text:p>
                </text:list-item>
                <text:list-item text:style-override="id1-3-2-2-6-7-6-3">
                  <text:number>•</text:number>
                  <text:p text:style-name="al">Omgevingsdienst Achterhoek: handhaving van de geluidsnormen en milieuvereisten;</text:p>
                </text:list-item>
                <text:list-item text:style-override="id1-3-2-2-6-7-6-4">
                  <text:number>•</text:number>
                  <text:p text:style-name="al">Brandweer: handhaving van de brandveiligheidsvoorschriften;</text:p>
                </text:list-item>
                <text:list-item text:style-override="id1-3-2-2-6-7-6-5">
                  <text:number>•</text:number>
                  <text:p text:style-name="al">Provincie Gelderland: handhaving op Ow-regels (natura 2000-activiteiten, Flora- en Fauna-activiteiten, stikstof)</text:p>
                </text:list-item>
              </text:list>
              <text:p text:style-name="al">Optreden tegen overtreding van de vergunningvoorschriften gebeurt enerzijds na het constateren van overtredingen en anderzijds na het binnenkomen van –gegronde– klachten van omwonenden. </text:p>
              <text:p text:style-name="al">Daarbij wordt in principe een getrapt systeem gehanteerd:</text:p>
              <text:list text:style-name="id1-3-2-2-6-7-9">
                <text:list-item text:style-override="id1-3-2-2-6-7-9-1">
                  <text:number>•</text:number>
                  <text:p text:style-name="al">Eerste waarschuwing om binnen zeer korte termijn te voldoen aan de voorschriften </text:p>
                </text:list-item>
                <text:list-item text:style-override="id1-3-2-2-6-7-9-2">
                  <text:number>•</text:number>
                  <text:p text:style-name="al">Tweede en laatste waarschuwing: per direct voldoen aan de vergunningvoorschriften.</text:p>
                </text:list-item>
                <text:list-item text:style-override="id1-3-2-2-6-7-9-3">
                  <text:number>•</text:number>
                  <text:p text:style-name="al">Bij het blijvend overtreden van de voorschriften: beëindiging van het evenement.</text:p>
                </text:list-item>
              </text:list>
              <text:p text:style-name="al">De overtreding kan ook zodanig ernstig zijn dat de burgemeester kan besluiten tot onmiddellijke beëindiging van het evenement. Een overtreding kan gevolgen hebben voor de toekomst. Deze gevolgen kunnen zijn:</text:p>
              <text:list text:style-name="id1-3-2-2-6-7-11">
                <text:list-item text:style-override="id1-3-2-2-6-7-11-1">
                  <text:number>•</text:number>
                  <text:p text:style-name="al">Het opleggen van een preventieve dwangsom;</text:p>
                </text:list-item>
                <text:list-item text:style-override="id1-3-2-2-6-7-11-2">
                  <text:number>•</text:number>
                  <text:p text:style-name="al">Het voorschrijven van een strenger regime bij een volgend evenement;</text:p>
                </text:list-item>
                <text:list-item text:style-override="id1-3-2-2-6-7-11-3">
                  <text:number>•</text:number>
                  <text:p text:style-name="al">Het weigeren van een vergunning voor een volgend evenement.</text:p>
                </text:list-item>
              </text:list>
              <text:p text:style-name="al">De omstandigheden van het geval bepalen welke sanctie gepast is. Uitgangspunt is dat de overtreding direct wordt beëindigd of een volgende keer wordt voorkomen. Er zijn echter gevallen denkbaar waarbij het onmiddellijk beëindigen van de overtreding op gespannen voet staat met de handhaving van de openbare orde, of onevenredig zwaar is in verhouding tot de schade die door belanghebbenden wordt ondervonden. In die gevallen zijn er in beginsel slechts consequenties voor de toekomst aan de overtreding verbonden.</text:p>
            </text:section>
            <text:p text:style-name="hoofdstuk_bottom"/>
          </text:section>
          <text:section text:name="hoofdstuk_id1-3-2-2-7" text:style-name="hoofdstuk">
            <text:p text:style-name="hoofdstuk_kop"><text:span text:style-name="label"/> <text:span text:style-name="nr">7.</text:span> Beleidsregels van de gemeente Lochem</text:p>
            <text:section text:name="artikel_id1-3-2-2-7-2" text:style-name="artikel">
              <text:p text:style-name="artikel_kop_titel"><text:span text:style-name="artikel_kop_label"/> <text:span text:style-name="artikel_kop_nr"/> </text:p>
              <text:p text:style-name="al">In voorgaande hoofdstukken is uiteengezet wat er zoal komt kijken bij het wel of geen medewerking willen dan wel kunnen verlenen aan een evenement. In dit hoofdstuk staan de kernpunten in beleidsregels benoemd. De vergunningverleners toetsen aanvragen en meldingen in ieder geval aan onderstaande regels.</text:p>
            </text:section>
            <text:section text:name="artikel_id1-3-2-2-7-3" text:style-name="artikel">
              <text:p text:style-name="artikel_kop_titel"><text:span text:style-name="artikel_kop_label"/> <text:span text:style-name="artikel_kop_nr">7.1</text:span> Voor privé feesten met een meer dan gebruikelijke impact op de omgeving vragen we een evenementenvergunningaanvraag in te dienen. (zie voor een toelichting hoofdstuk 1)</text:p>
              <text:p text:style-name="al">Aan de organisatie van privé feest met een meer dan gebruikelijke impact op de omgeving vragen we een aanvraag voor evenementenvergunning indienen.</text:p>
              <text:p text:style-name="al">Wij vragen dat om eraan te kunnen bijdragen dat het feest goed en veilig verloopt en geen overmatige hinder en overlast aan omwonenden geeft.</text:p>
            </text:section>
            <text:section text:name="artikel_id1-3-2-2-7-4" text:style-name="artikel">
              <text:p text:style-name="artikel_kop_titel"><text:span text:style-name="artikel_kop_label"/> <text:span text:style-name="artikel_kop_nr">7.2</text:span> Wanneer is in ieder geval sprake van een meer dan gebruikelijk impact? Wanneer 1 of meerdere van onderstaande aspecten spelen:</text:p>
              <text:list text:style-name="id1-3-2-2-7-4-2">
                <text:list-item text:style-override="id1-3-2-2-7-4-2-1">
                  <text:number>•</text:number>
                  <text:p text:style-name="al">Wanneer de opbouwwerkzaamheden meer dan 2 dagen bedragen</text:p>
                </text:list-item>
                <text:list-item text:style-override="id1-3-2-2-7-4-2-2">
                  <text:number>•</text:number>
                  <text:p text:style-name="al">Wanneer voor een ordentelijk verloop van de festiviteit de inzet van beveiligers en/of verkeersregelaars nodig is</text:p>
                </text:list-item>
                <text:list-item text:style-override="id1-3-2-2-7-4-2-3">
                  <text:number>•</text:number>
                  <text:p text:style-name="al">Er meer dan 150 gasten worden uitgenodigd</text:p>
                </text:list-item>
                <text:list-item text:style-override="id1-3-2-2-7-4-2-4">
                  <text:number>•</text:number>
                  <text:p text:style-name="al">Wanneer er bijzondere activiteiten (bijvoorbeeld een bekende artiest en/of een voorstelling) plaatsvinden en/of attracties op de locatie worden ingericht.</text:p>
                </text:list-item>
                <text:list-item text:style-override="id1-3-2-2-7-4-2-5">
                  <text:number>•</text:number>
                  <text:p text:style-name="al">Gebruik wordt gemaakt van gronden met de bestemming agrarisch en/of bos, natuur</text:p>
                </text:list-item>
              </text:list>
            </text:section>
            <text:section text:name="artikel_id1-3-2-2-7-5" text:style-name="artikel">
              <text:p text:style-name="artikel_kop_titel"><text:span text:style-name="artikel_kop_label"/> <text:span text:style-name="artikel_kop_nr">7.3</text:span> We houden rekening met de locatie van een evenement en de belasting daarvan op de omgeving (zie voor een toelichting hoofdstuk 3 en hoofdstuk 5)</text:p>
              <text:p text:style-name="al">
              <text:span text:style-name="nadrukvet">Aantallen per locatie</text:span>
            </text:p>
              <text:p text:style-name="al">Aan de hand van ervaringscijfers van de afgelopen jaren en de gedachte dat er ruimte moet zijn voor nieuwe initiatieven is bezien wat een redelijk aantal evenementen per locatie is. Redelijk in de zin dat er voldoende mogelijkheden zijn voor initiatiefnemers (meer dan nu gemiddeld wordt vergund) maar ook dusdanig dat omwonenden, bedrijven er niet overmatig overlast van (gaan) ondervinden.</text:p>
              <text:section text:name="table_id1-3-2-2-7-5-4" text:style-name="table">
                <text:p text:style-name="table_top"/>
                <table:table table:style-name="tgroup">
                  <table:table-column table:style-name="id1-3-2-2-7-5-4-1-1"/>
                  <table:table-column table:style-name="id1-3-2-2-7-5-4-1-2"/>
                  <table:table-column table:style-name="id1-3-2-2-7-5-4-1-3"/>
                  <table:table-column table:style-name="id1-3-2-2-7-5-4-1-4"/>
                  <table:table-column table:style-name="id1-3-2-2-7-5-4-1-5"/>
                  <table:table-column table:style-name="id1-3-2-2-7-5-4-1-6"/>
                  <table:table-column table:style-name="id1-3-2-2-7-5-4-1-7"/>
                  <table:table-row table:style-name="row">
                    <table:table-cell table:style-name="entry" table:number-rows-spanned="1" table:number-columns-spanned="1">
                      <text:p text:style-name="table_al">Evenementlocatie</text:p>
                    </table:table-cell>
                    <table:table-cell table:style-name="entry" table:number-rows-spanned="1" table:number-columns-spanned="6">
                      <text:p text:style-name="table_al">Intensiteit</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2">
                      <text:p text:style-name="table_al">A-evenementen</text:p>
                    </table:table-cell>
                    <table:table-cell table:style-name="entry" table:number-rows-spanned="1" table:number-columns-spanned="2">
                      <text:p text:style-name="table_al">B-evenementen</text:p>
                    </table:table-cell>
                    <table:table-cell table:style-name="entry" table:number-rows-spanned="1" table:number-columns-spanned="2">
                      <text:p text:style-name="table_al">C-evenementen</text:p>
                    </table:table-cell>
                  </table:table-row>
                  <table:table-row table:style-name="row">
                    <table:table-cell table:style-name="entry" table:number-rows-spanned="1" table:number-columns-spanned="1">
                      <text:p text:style-name="table_al">Binnenstad Lochem</text:p>
                    </table:table-cell>
                    <table:table-cell table:style-name="entry" table:number-rows-spanned="1" table:number-columns-spanned="1">
                      <text:p text:style-name="table_al">Kleine Markt </text:p>
                      <text:p text:style-name="table_al">Grote Markt </text:p>
                    </table:table-cell>
                    <table:table-cell table:style-name="entry" table:number-rows-spanned="1" table:number-columns-spanned="1">
                      <text:p text:style-name="table_al">onbeperkt</text:p>
                      <text:p text:style-name="table_al"/>
                      <text:p text:style-name="table_al">onbeperkt</text:p>
                    </table:table-cell>
                    <table:table-cell table:style-name="entry" table:number-rows-spanned="1" table:number-columns-spanned="1">
                      <text:p text:style-name="table_al">Verdeeld over de Kleine en Grote Markt</text:p>
                    </table:table-cell>
                    <table:table-cell table:style-name="entry" table:number-rows-spanned="1" table:number-columns-spanned="1">
                      <text:p text:style-name="table_al">6 </text:p>
                      <text:p text:style-name="table_al"/>
                    </table:table-cell>
                    <table:table-cell table:style-name="entry" table:number-rows-spanned="1" table:number-columns-spanned="1">
                      <text:p text:style-name="table_al">-</text:p>
                      <text:p text:style-name="table_al"/>
                      <text:p text:style-name="table_al">-</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Overige Kernen</text:p>
                    </table:table-cell>
                    <table:table-cell table:style-name="entry" table:number-rows-spanned="1" table:number-columns-spanned="1">
                      <text:p text:style-name="table_al"/>
                    </table:table-cell>
                    <table:table-cell table:style-name="entry" table:number-rows-spanned="1" table:number-columns-spanned="1">
                      <text:p text:style-name="table_al">onbeperkt</text:p>
                    </table:table-cell>
                    <table:table-cell table:style-name="entry" table:number-rows-spanned="1" table:number-columns-spanned="1">
                      <text:p text:style-name="table_al"/>
                    </table:table-cell>
                    <table:table-cell table:style-name="entry" table:number-rows-spanned="1" table:number-columns-spanned="1">
                      <text:p text:style-name="table_al">4</text:p>
                    </table:table-cell>
                    <table:table-cell table:style-name="entry" table:number-rows-spanned="1" table:number-columns-spanned="1">
                      <text:p text:style-name="table_al">-</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uitengebied</text:p>
                      <text:p text:style-name="table_al"/>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onbeperkt</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Evenemententerrein Laren</text:p>
                    </table:table-cell>
                    <table:table-cell table:style-name="entry" table:number-rows-spanned="1" table:number-columns-spanned="2">
                      <text:p text:style-name="table_al">Zie Omgevingsplan voor nadere voorwaarden</text:p>
                    </table:table-cell>
                    <table:table-cell table:style-name="entry" table:number-rows-spanned="1" table:number-columns-spanned="2">
                      <text:p text:style-name="table_al"/>
                    </table:table-cell>
                    <table:table-cell table:style-name="entry" table:number-rows-spanned="1" table:number-columns-spanned="2">
                      <text:p text:style-name="table_al"/>
                    </table:table-cell>
                  </table:table-row>
                </table:table>
                <text:p text:style-name="table_bottom"/>
              </text:section>
            </text:section>
            <text:section text:name="artikel_id1-3-2-2-7-6" text:style-name="artikel">
              <text:p text:style-name="artikel_kop_titel"><text:span text:style-name="artikel_kop_label"/> <text:span text:style-name="artikel_kop_nr"/> 
                <text:span text:style-name="nadrukvet">* maximaal 3 B en/of C op eenzelfde of nabij locatie.</text:span> 7.4 We maken gebruik van categorieën van evenementen (zie hoofdstuk 4)</text:p>
              <text:p text:style-name="al">Om met een melding te kunnen volstaan gelden de volgende voorwaarden:</text:p>
              <text:section text:name="table_id1-3-2-2-7-6-3" text:style-name="table">
                <text:p text:style-name="table_top"/>
                <table:table table:style-name="tgroup">
                  <table:table-column table:style-name="id1-3-2-2-7-6-3-1-1"/>
                  <table:table-column table:style-name="id1-3-2-2-7-6-3-1-2"/>
                  <table:table-row table:style-name="row">
                    <table:table-cell table:style-name="entry" table:number-rows-spanned="1" table:number-columns-spanned="2">
                      <text:p text:style-name="table_al">Beoordelingscriteria om te kunnen volstaan met een melding</text:p>
                      <text:p text:style-name="table_al">Indien voldaan wordt aan alle onderstaande criteria is een melding voldoende. </text:p>
                      <text:p text:style-name="table_al"/>
                    </table:table-cell>
                  </table:table-row>
                  <table:table-row table:style-name="row">
                    <table:table-cell table:style-name="entry" table:number-rows-spanned="1" table:number-columns-spanned="2">
                      <text:p text:style-name="table_al">
                        <text:span text:style-name="nadrukvet">Buitenevenementen</text:span>
                      </text:p>
                      <text:p text:style-name="table_al"/>
                    </table:table-cell>
                  </table:table-row>
                  <table:table-row table:style-name="row">
                    <table:table-cell table:style-name="entry" table:number-rows-spanned="1" table:number-columns-spanned="1">
                      <text:list text:style-name="id1-3-2-2-7-6-3-1-3-3-1-1">
                        <text:list-item text:style-override="id1-3-2-2-7-6-3-1-3-3-1-1-1">
                          <text:number>1.</text:number>
                          <text:p text:style-name="table_al"/>
                        </text:list-item>
                      </text:list>
                    </table:table-cell>
                    <table:table-cell table:style-name="entry" table:number-rows-spanned="1" table:number-columns-spanned="1">
                      <text:p text:style-name="table_al">Het aantal aanwezigen niet meer is dan 150 personen (tegelijkertijd).</text:p>
                    </table:table-cell>
                  </table:table-row>
                  <table:table-row table:style-name="row">
                    <table:table-cell table:style-name="entry" table:number-rows-spanned="1" table:number-columns-spanned="1">
                      <text:list text:style-name="id1-3-2-2-7-6-3-1-3-4-1-1">
                        <text:list-item text:style-override="id1-3-2-2-7-6-3-1-3-4-1-1-1">
                          <text:number>2.</text:number>
                          <text:p text:style-name="table_al"/>
                        </text:list-item>
                      </text:list>
                    </table:table-cell>
                    <table:table-cell table:style-name="entry" table:number-rows-spanned="1" table:number-columns-spanned="1">
                      <text:p text:style-name="table_al">Er geen verkeersbesluit nodig is en/of er worden geen verkeersregelaars ingezet.</text:p>
                    </table:table-cell>
                  </table:table-row>
                  <table:table-row table:style-name="row">
                    <table:table-cell table:style-name="entry" table:number-rows-spanned="1" table:number-columns-spanned="1">
                      <text:list text:style-name="id1-3-2-2-7-6-3-1-3-5-1-1">
                        <text:list-item text:style-override="id1-3-2-2-7-6-3-1-3-5-1-1-1">
                          <text:number>3.</text:number>
                          <text:p text:style-name="table_al"/>
                        </text:list-item>
                      </text:list>
                    </table:table-cell>
                    <table:table-cell table:style-name="entry" table:number-rows-spanned="1" table:number-columns-spanned="1">
                      <text:p text:style-name="table_al">Er geen artikel 35 ontheffing van de Alcoholwet nodig is.</text:p>
                    </table:table-cell>
                  </table:table-row>
                  <table:table-row table:style-name="row">
                    <table:table-cell table:style-name="entry" table:number-rows-spanned="1" table:number-columns-spanned="1">
                      <text:list text:style-name="id1-3-2-2-7-6-3-1-3-6-1-1">
                        <text:list-item text:style-override="id1-3-2-2-7-6-3-1-3-6-1-1-1">
                          <text:number>4.</text:number>
                          <text:p text:style-name="table_al"/>
                        </text:list-item>
                      </text:list>
                    </table:table-cell>
                    <table:table-cell table:style-name="entry" table:number-rows-spanned="1" table:number-columns-spanned="1">
                      <text:p text:style-name="table_al">Er wordt geen muziek ten gehore gebracht voor aanvangstijd van het evenement of na 23.00 uur en overmatige geluidoverlast wordt zoveel mogelijk voorkomen.</text:p>
                    </table:table-cell>
                  </table:table-row>
                  <table:table-row table:style-name="row">
                    <table:table-cell table:style-name="entry" table:number-rows-spanned="1" table:number-columns-spanned="1">
                      <text:list text:style-name="id1-3-2-2-7-6-3-1-3-7-1-1">
                        <text:list-item text:style-override="id1-3-2-2-7-6-3-1-3-7-1-1-1">
                          <text:number>5.</text:number>
                          <text:p text:style-name="table_al"/>
                        </text:list-item>
                      </text:list>
                    </table:table-cell>
                    <table:table-cell table:style-name="entry" table:number-rows-spanned="1" table:number-columns-spanned="1">
                      <text:p text:style-name="table_al">De eindtijd van de activiteit zondag tot en met donderdag uiterlijk 23.00 uur is.</text:p>
                    </table:table-cell>
                  </table:table-row>
                  <table:table-row table:style-name="row">
                    <table:table-cell table:style-name="entry" table:number-rows-spanned="1" table:number-columns-spanned="1">
                      <text:list text:style-name="id1-3-2-2-7-6-3-1-3-8-1-1">
                        <text:list-item text:style-override="id1-3-2-2-7-6-3-1-3-8-1-1-1">
                          <text:number>6.</text:number>
                          <text:p text:style-name="table_al"/>
                        </text:list-item>
                      </text:list>
                    </table:table-cell>
                    <table:table-cell table:style-name="entry" table:number-rows-spanned="1" table:number-columns-spanned="1">
                      <text:p text:style-name="table_al">Het evenement vindt tussen 08.00 en 23.00 uur plaats, met dien verstande dat op vrijdag en zaterdag het evenement plaatsvindt tussen 08.00 en 24.00 uur en op zondagen tussen 13.00 en 23.00 uur.</text:p>
                      <text:p text:style-name="table_al"/>
                    </table:table-cell>
                  </table:table-row>
                  <table:table-row table:style-name="row">
                    <table:table-cell table:style-name="entry" table:number-rows-spanned="1" table:number-columns-spanned="1">
                      <text:list text:style-name="id1-3-2-2-7-6-3-1-3-9-1-1">
                        <text:list-item text:style-override="id1-3-2-2-7-6-3-1-3-9-1-1-1">
                          <text:number>7.</text:number>
                          <text:p text:style-name="table_al"/>
                        </text:list-item>
                      </text:list>
                    </table:table-cell>
                    <table:table-cell table:style-name="entry" table:number-rows-spanned="1" table:number-columns-spanned="1">
                      <text:p text:style-name="table_al">Er voldoende parkeergelegenheid is in de naaste omgeving.</text:p>
                      <text:p text:style-name="table_al"/>
                    </table:table-cell>
                  </table:table-row>
                  <table:table-row table:style-name="row">
                    <table:table-cell table:style-name="entry" table:number-rows-spanned="1" table:number-columns-spanned="2">
                      <text:p text:style-name="table_al">
                        <text:span text:style-name="nadrukvet">Binnenevenementen</text:span>
                      </text:p>
                      <text:p text:style-name="table_al"/>
                    </table:table-cell>
                  </table:table-row>
                  <table:table-row table:style-name="row">
                    <table:table-cell table:style-name="entry" table:number-rows-spanned="1" table:number-columns-spanned="1">
                      <text:list text:style-name="id1-3-2-2-7-6-3-1-3-11-1-1">
                        <text:list-item text:style-override="id1-3-2-2-7-6-3-1-3-11-1-1-1">
                          <text:number>1.</text:number>
                          <text:p text:style-name="table_al"/>
                        </text:list-item>
                      </text:list>
                    </table:table-cell>
                    <table:table-cell table:style-name="entry" table:number-rows-spanned="1" table:number-columns-spanned="1">
                      <text:p text:style-name="table_al">Heeft de locatie een gebruiksvergunning en blijft het aantal bezoekers onder het maximum toegestane aantal?</text:p>
                    </table:table-cell>
                  </table:table-row>
                  <table:table-row table:style-name="row">
                    <table:table-cell table:style-name="entry" table:number-rows-spanned="1" table:number-columns-spanned="1">
                      <text:list text:style-name="id1-3-2-2-7-6-3-1-3-12-1-1">
                        <text:list-item text:style-override="id1-3-2-2-7-6-3-1-3-12-1-1-1">
                          <text:number>2.</text:number>
                          <text:p text:style-name="table_al"/>
                        </text:list-item>
                      </text:list>
                    </table:table-cell>
                    <table:table-cell table:style-name="entry" table:number-rows-spanned="1" table:number-columns-spanned="1">
                      <text:p text:style-name="table_al">De eindtijd van de activiteit zondag tot en met donderdag uiterlijk 23.00 uur is.</text:p>
                    </table:table-cell>
                  </table:table-row>
                  <table:table-row table:style-name="row">
                    <table:table-cell table:style-name="entry" table:number-rows-spanned="1" table:number-columns-spanned="1">
                      <text:list text:style-name="id1-3-2-2-7-6-3-1-3-13-1-1">
                        <text:list-item text:style-override="id1-3-2-2-7-6-3-1-3-13-1-1-1">
                          <text:number>3.</text:number>
                          <text:p text:style-name="table_al"/>
                        </text:list-item>
                      </text:list>
                    </table:table-cell>
                    <table:table-cell table:style-name="entry" table:number-rows-spanned="1" table:number-columns-spanned="1">
                      <text:p text:style-name="table_al">De eindtijd van de activiteit vrijdag of zaterdag uiterlijk 24.00 uur is.</text:p>
                    </table:table-cell>
                  </table:table-row>
                  <table:table-row table:style-name="row">
                    <table:table-cell table:style-name="entry" table:number-rows-spanned="1" table:number-columns-spanned="1">
                      <text:list text:style-name="id1-3-2-2-7-6-3-1-3-14-1-1">
                        <text:list-item text:style-override="id1-3-2-2-7-6-3-1-3-14-1-1-1">
                          <text:number>4.</text:number>
                          <text:p text:style-name="table_al"/>
                        </text:list-item>
                      </text:list>
                    </table:table-cell>
                    <table:table-cell table:style-name="entry" table:number-rows-spanned="1" table:number-columns-spanned="1">
                      <text:p text:style-name="table_al">Er voldoende parkeergelegenheid is voor bezoekers in de naaste omgeving van het gebouw.</text:p>
                    </table:table-cell>
                  </table:table-row>
                  <table:table-row table:style-name="row">
                    <table:table-cell table:style-name="entry" table:number-rows-spanned="1" table:number-columns-spanned="1">
                      <text:list text:style-name="id1-3-2-2-7-6-3-1-3-15-1-1">
                        <text:list-item text:style-override="id1-3-2-2-7-6-3-1-3-15-1-1-1">
                          <text:number>5.</text:number>
                          <text:p text:style-name="table_al"/>
                        </text:list-item>
                      </text:list>
                    </table:table-cell>
                    <table:table-cell table:style-name="entry" table:number-rows-spanned="1" table:number-columns-spanned="1">
                      <text:p text:style-name="table_al">In geval kramen worden geplaatst er continue een doorgang van tenminste 4 meter blijft </text:p>
                    </table:table-cell>
                  </table:table-row>
                  <table:table-row table:style-name="row">
                    <table:table-cell table:style-name="entry" table:number-rows-spanned="1" table:number-columns-spanned="1">
                      <text:list text:style-name="id1-3-2-2-7-6-3-1-3-16-1-1">
                        <text:list-item text:style-override="id1-3-2-2-7-6-3-1-3-16-1-1-1">
                          <text:number>6.</text:number>
                          <text:p text:style-name="table_al"/>
                        </text:list-item>
                      </text:list>
                    </table:table-cell>
                    <table:table-cell table:style-name="entry" table:number-rows-spanned="1" table:number-columns-spanned="1">
                      <text:p text:style-name="table_al">Nooduitgangen vrij worden gehouden van obstakels.</text:p>
                    </table:table-cell>
                  </table:table-row>
                  <table:table-row table:style-name="row">
                    <table:table-cell table:style-name="entry" table:number-rows-spanned="1" table:number-columns-spanned="1">
                      <text:list text:style-name="id1-3-2-2-7-6-3-1-3-17-1-1">
                        <text:list-item text:style-override="id1-3-2-2-7-6-3-1-3-17-1-1-1">
                          <text:number>7.</text:number>
                          <text:p text:style-name="table_al"/>
                        </text:list-item>
                      </text:list>
                    </table:table-cell>
                    <table:table-cell table:style-name="entry" table:number-rows-spanned="1" table:number-columns-spanned="1">
                      <text:p text:style-name="table_al">Versiering is behandeld met een brandwerende stof.</text:p>
                    </table:table-cell>
                  </table:table-row>
                  <table:table-row table:style-name="row">
                    <table:table-cell table:style-name="entry" table:number-rows-spanned="1" table:number-columns-spanned="1">
                      <text:list text:style-name="id1-3-2-2-7-6-3-1-3-18-1-1">
                        <text:list-item text:style-override="id1-3-2-2-7-6-3-1-3-18-1-1-1">
                          <text:number>8.</text:number>
                          <text:p text:style-name="table_al"/>
                        </text:list-item>
                      </text:list>
                    </table:table-cell>
                    <table:table-cell table:style-name="entry" table:number-rows-spanned="1" table:number-columns-spanned="1">
                      <text:p text:style-name="table_al">Indien alcohol wordt geschonken, een artikel 35 ontheffing van de Alcoholwet is verleend. </text:p>
                    </table:table-cell>
                  </table:table-row>
                  <table:table-row table:style-name="row">
                    <table:table-cell table:style-name="entry" table:number-rows-spanned="1" table:number-columns-spanned="2">
                      <text:p text:style-name="table_al">
                        <text:span text:style-name="nadrukvet">Nadere toelichting:</text:span>
                      </text:p>
                      <text:p text:style-name="table_al">Er is geen verkeersbesluit nodig indien: </text:p>
                      <text:list text:style-name="id1-3-2-2-7-6-3-1-3-19-1-3">
                        <text:list-item text:style-override="id1-3-2-2-7-6-3-1-3-19-1-3-1">
                          <text:number>•</text:number>
                          <text:p text:style-name="table_al">De weg waar het (buurt)feest wordt gehouden doodlopend is;</text:p>
                        </text:list-item>
                        <text:list-item text:style-override="id1-3-2-2-7-6-3-1-3-19-1-3-2">
                          <text:number>•</text:number>
                          <text:p text:style-name="table_al">Er geen gevaarlijke situatie ontstaat als gevolg van het tijdelijk afsluiten van de weg; </text:p>
                        </text:list-item>
                        <text:list-item text:style-override="id1-3-2-2-7-6-3-1-3-19-1-3-3">
                          <text:number>•</text:number>
                          <text:p text:style-name="table_al">Geen provinciale weg betreft; </text:p>
                        </text:list-item>
                        <text:list-item text:style-override="id1-3-2-2-7-6-3-1-3-19-1-3-4">
                          <text:number>•</text:number>
                          <text:p text:style-name="table_al">Omwonenden zijn geïnformeerd over het tijdelijk afsluiten van de weg; </text:p>
                        </text:list-item>
                        <text:list-item text:style-override="id1-3-2-2-7-6-3-1-3-19-1-3-5">
                          <text:number>•</text:number>
                          <text:p text:style-name="table_al">De afsluiting maximaal 12 uur duurt;</text:p>
                        </text:list-item>
                        <text:list-item text:style-override="id1-3-2-2-7-6-3-1-3-19-1-3-6">
                          <text:number>•</text:number>
                          <text:p text:style-name="table_al">Doorgang voor hulpdiensten gegarandeerd is.</text:p>
                        </text:list-item>
                      </text:list>
                    </table:table-cell>
                  </table:table-row>
                </table:table>
                <text:p text:style-name="table_bottom"/>
              </text:section>
              <text:p text:style-name="al">
              <text:span text:style-name="nadrukvet">We hanteren begin- en eindtijden voor evenementen</text:span>
            </text:p>
              <text:p text:style-name="al">Bij het bepalen van een begin- en eindtijdstip van een evenement moet rekening worden gehouden met wat maatschappelijk aanvaardbaar is. Dit hangt mede af van de aard, omvang en de locatie van de geplande activiteit. De gemeente houdt een algemene richtlijn aan, zoals hieronder vermeld. De burgemeester en het college kunnen hiervan gemotiveerd afwijken. Het hanteren van geleidelijke sluitingstijden bevordert een rustiger afloop van het evenement en heeft als voordeel dat het publiek geleidelijk en rustig het terrein of de locatie kan verlaten.</text:p>
              <text:p text:style-name="al"/>
              <text:p text:style-name="al">
              <text:span text:style-name="nadrukvet">Onderstaande tabel geeft de tijden van het evenement zelf en gaat ervan uit dat bezoekers geleidelijk vertrekken. </text:span>
            </text:p>
              <text:section text:name="table_id1-3-2-2-7-6-8" text:style-name="table">
                <text:p text:style-name="table_top"/>
                <table:table table:style-name="tgroup">
                  <table:table-column table:style-name="id1-3-2-2-7-6-8-1-1"/>
                  <table:table-column table:style-name="id1-3-2-2-7-6-8-1-2"/>
                  <table:table-column table:style-name="id1-3-2-2-7-6-8-1-3"/>
                  <table:table-column table:style-name="id1-3-2-2-7-6-8-1-4"/>
                  <table:table-row table:style-name="row">
                    <table:table-cell table:style-name="entry" table:number-rows-spanned="1" table:number-columns-spanned="1">
                      <text:p text:style-name="table_al">
                        <text:span text:style-name="nadrukvet">Categorie evenement</text:span>
                      </text:p>
                    </table:table-cell>
                    <table:table-cell table:style-name="entry" table:number-rows-spanned="1" table:number-columns-spanned="1">
                      <text:p text:style-name="table_al">
                        <text:span text:style-name="nadrukvet">Eindtijd muziek</text:span>
                      </text:p>
                    </table:table-cell>
                    <table:table-cell table:style-name="entry" table:number-rows-spanned="1" table:number-columns-spanned="1">
                      <text:p text:style-name="table_al">Eindtijd tappen/eten</text:p>
                    </table:table-cell>
                    <table:table-cell table:style-name="entry" table:number-rows-spanned="1" table:number-columns-spanned="1">
                      <text:p text:style-name="table_al">Eindtijd evenement Terrein/tent leeg</text:p>
                    </table:table-cell>
                  </table:table-row>
                  <table:table-row table:style-name="row">
                    <table:table-cell table:style-name="entry" table:number-rows-spanned="1" table:number-columns-spanned="1">
                      <text:p text:style-name="table_al">
                        <text:span text:style-name="nadrukvet">A-categorie evenementen</text:span>
                      </text:p>
                      <text:p text:style-name="table_al">zondag t/m donderdag </text:p>
                      <text:p text:style-name="table_al"/>
                      <text:p text:style-name="table_al">Vrijdag en zaterdag</text:p>
                      <text:p text:style-name="table_al"/>
                      <text:p text:style-name="table_al">De dag voorafgaande aan een officiële feestdag doorlopend naar de feestdag* en 2 januari</text:p>
                    </table:table-cell>
                    <table:table-cell table:style-name="entry" table:number-rows-spanned="1" table:number-columns-spanned="1">
                      <text:p text:style-name="table_al"/>
                      <text:p text:style-name="table_al"/>
                      <text:p text:style-name="table_al"/>
                      <text:p text:style-name="table_al">23.30 uur</text:p>
                      <text:p text:style-name="table_al"/>
                      <text:p text:style-name="table_al">24.00 uur</text:p>
                      <text:p text:style-name="table_al"/>
                      <text:p text:style-name="table_al"/>
                      <text:p text:style-name="table_al"/>
                      <text:p text:style-name="table_al">24.00 uur</text:p>
                    </table:table-cell>
                    <table:table-cell table:style-name="entry" table:number-rows-spanned="1" table:number-columns-spanned="1">
                      <text:p text:style-name="table_al"/>
                      <text:p text:style-name="table_al"/>
                      <text:p text:style-name="table_al"/>
                      <text:p text:style-name="table_al">24.00</text:p>
                      <text:p text:style-name="table_al"/>
                      <text:p text:style-name="table_al">00.30</text:p>
                      <text:p text:style-name="table_al"/>
                      <text:p text:style-name="table_al"/>
                      <text:p text:style-name="table_al"/>
                      <text:p text:style-name="table_al">00.30</text:p>
                    </table:table-cell>
                    <table:table-cell table:style-name="entry" table:number-rows-spanned="1" table:number-columns-spanned="1">
                      <text:p text:style-name="table_al"/>
                      <text:p text:style-name="table_al"/>
                      <text:p text:style-name="table_al"/>
                      <text:p text:style-name="table_al">00.30</text:p>
                      <text:p text:style-name="table_al"/>
                      <text:p text:style-name="table_al">01.00</text:p>
                      <text:p text:style-name="table_al"/>
                      <text:p text:style-name="table_al"/>
                      <text:p text:style-name="table_al"/>
                      <text:p text:style-name="table_al">01.00</text:p>
                    </table:table-cell>
                  </table:table-row>
                  <table:table-row table:style-name="row">
                    <table:table-cell table:style-name="entry" table:number-rows-spanned="1" table:number-columns-spanned="1">
                      <text:p text:style-name="table_al">
                        <text:span text:style-name="nadrukvet">B-categorie evenementen</text:span>
                      </text:p>
                      <text:p text:style-name="table_al">zondag t/m donderdag </text:p>
                      <text:p text:style-name="table_al"/>
                      <text:p text:style-name="table_al">vrijdag en zaterdag </text:p>
                      <text:p text:style-name="table_al">De dag voorafgaande aan een officiële feestdag doorlopend naar de feestdag* en 2 januari</text:p>
                    </table:table-cell>
                    <table:table-cell table:style-name="entry" table:number-rows-spanned="1" table:number-columns-spanned="1">
                      <text:p text:style-name="table_al"/>
                      <text:p text:style-name="table_al"/>
                      <text:p text:style-name="table_al"/>
                      <text:p text:style-name="table_al">24.00</text:p>
                      <text:p text:style-name="table_al"/>
                      <text:p text:style-name="table_al">01.00</text:p>
                      <text:p text:style-name="table_al"/>
                      <text:p text:style-name="table_al"/>
                      <text:p text:style-name="table_al"/>
                      <text:p text:style-name="table_al">01.00</text:p>
                    </table:table-cell>
                    <table:table-cell table:style-name="entry" table:number-rows-spanned="1" table:number-columns-spanned="1">
                      <text:p text:style-name="table_al"/>
                      <text:p text:style-name="table_al"/>
                      <text:p text:style-name="table_al"/>
                      <text:p text:style-name="table_al">00.30</text:p>
                      <text:p text:style-name="table_al"/>
                      <text:p text:style-name="table_al">01.30</text:p>
                      <text:p text:style-name="table_al"/>
                      <text:p text:style-name="table_al"/>
                      <text:p text:style-name="table_al"/>
                      <text:p text:style-name="table_al">01.30</text:p>
                    </table:table-cell>
                    <table:table-cell table:style-name="entry" table:number-rows-spanned="1" table:number-columns-spanned="1">
                      <text:p text:style-name="table_al"/>
                      <text:p text:style-name="table_al"/>
                      <text:p text:style-name="table_al"/>
                      <text:p text:style-name="table_al">01.00</text:p>
                      <text:p text:style-name="table_al"/>
                      <text:p text:style-name="table_al">02.00</text:p>
                      <text:p text:style-name="table_al"/>
                      <text:p text:style-name="table_al"/>
                      <text:p text:style-name="table_al"/>
                      <text:p text:style-name="table_al">02.00</text:p>
                    </table:table-cell>
                  </table:table-row>
                  <table:table-row table:style-name="row">
                    <table:table-cell table:style-name="entry" table:number-rows-spanned="1" table:number-columns-spanned="1">
                      <text:p text:style-name="table_al">
                        <text:span text:style-name="nadrukvet">C-categorie evenementen</text:span>
                      </text:p>
                      <text:p text:style-name="table_al">zondag t/m donderdag</text:p>
                      <text:p text:style-name="table_al"/>
                      <text:p text:style-name="table_al">vrijdag en zaterdag is</text:p>
                      <text:p text:style-name="table_al"/>
                      <text:p text:style-name="table_al">De dag voorafgaande aan een officiële feestdag doorlopend naar de feestdag* en 2 januari </text:p>
                    </table:table-cell>
                    <table:table-cell table:style-name="entry" table:number-rows-spanned="1" table:number-columns-spanned="1">
                      <text:p text:style-name="table_al"/>
                      <text:p text:style-name="table_al"/>
                      <text:p text:style-name="table_al"/>
                      <text:p text:style-name="table_al">24.00</text:p>
                      <text:p text:style-name="table_al"/>
                      <text:p text:style-name="table_al">01.00</text:p>
                      <text:p text:style-name="table_al"/>
                      <text:p text:style-name="table_al"/>
                      <text:p text:style-name="table_al"/>
                      <text:p text:style-name="table_al"/>
                      <text:p text:style-name="table_al">01.00</text:p>
                    </table:table-cell>
                    <table:table-cell table:style-name="entry" table:number-rows-spanned="1" table:number-columns-spanned="1">
                      <text:p text:style-name="table_al"/>
                      <text:p text:style-name="table_al"/>
                      <text:p text:style-name="table_al"/>
                      <text:p text:style-name="table_al">00.30</text:p>
                      <text:p text:style-name="table_al"/>
                      <text:p text:style-name="table_al">01.30</text:p>
                      <text:p text:style-name="table_al"/>
                      <text:p text:style-name="table_al"/>
                      <text:p text:style-name="table_al"/>
                      <text:p text:style-name="table_al"/>
                      <text:p text:style-name="table_al">01.30</text:p>
                    </table:table-cell>
                    <table:table-cell table:style-name="entry" table:number-rows-spanned="1" table:number-columns-spanned="1">
                      <text:p text:style-name="table_al"/>
                      <text:p text:style-name="table_al"/>
                      <text:p text:style-name="table_al"/>
                      <text:p text:style-name="table_al">01.00</text:p>
                      <text:p text:style-name="table_al"/>
                      <text:p text:style-name="table_al">02.00</text:p>
                      <text:p text:style-name="table_al"/>
                      <text:p text:style-name="table_al"/>
                      <text:p text:style-name="table_al"/>
                      <text:p text:style-name="table_al"/>
                      <text:p text:style-name="table_al">02.00</text:p>
                    </table:table-cell>
                  </table:table-row>
                  <table:table-row table:style-name="row">
                    <table:table-cell table:style-name="entry" table:number-rows-spanned="1" table:number-columns-spanned="4">
                      <text:p text:style-name="table_al">*Officiële feestdag</text:p>
                      <text:p text:style-name="table_al">Koningsdag, 1e paasdag, 1e kerstdag. Hemelvaartsdag en Nieuwjaarsdag zijn feestdagen, gelijkgesteld met de zondag. </text:p>
                    </table:table-cell>
                  </table:table-row>
                </table:table>
                <text:p text:style-name="table_bottom"/>
              </text:section>
            </text:section>
            <text:section text:name="artikel_id1-3-2-2-7-7" text:style-name="artikel">
              <text:p text:style-name="artikel_kop_titel"><text:span text:style-name="artikel_kop_label"/> <text:span text:style-name="artikel_kop_nr">7.5</text:span> We beoordelen de op- en afbouw werkzaamheden als onderdeel van het evenement</text:p>
              <text:p text:style-name="al">Het op- en afbouwen van een evenement kan van invloed zijn op de omgeving, het gebruik van het terrein kan soms ook overlast veroorzaken. In het kader van de Omgevingswet en een evenwichtige toedeling van functies aan een locatie wordt bij de beoordeling van een aanvraag voor een evenement rekening gehouden met deze werkzaamheden. </text:p>
              <text:p text:style-name="al">Veel evenementen hebben aan 1 of 2 dagen genoeg. Zolang de werkzaamheden bij aanvang en na afloop beperkt blijven tot maximaal 2 dagen per keer achten wij deze niet van dusdanige impact dat daarmee sprake is van een Buitenplanse omgevingsplan activiteit. Duren de werkzaamheden langer dan wordt, in samenhang met het evenement, bezien of toch een Bopa noodzakelijk is.</text:p>
              <text:p text:style-name="al">
              <text:span text:style-name="nadrukvet">Voor het op- en afbouwen van een buitenevenement geldt:</text:span>
            </text:p>
              <text:list text:style-name="id1-3-2-2-7-7-5">
                <text:list-item text:style-override="id1-3-2-2-7-7-5-1">
                  <text:number>•</text:number>
                  <text:p text:style-name="al">Opbouw maximaal 2 dagen voorafgaand aan het betreffende evenement tussen 07.00 en 19.00 uur</text:p>
                </text:list-item>
                <text:list-item text:style-override="id1-3-2-2-7-7-5-2">
                  <text:number>•</text:number>
                  <text:p text:style-name="al">Het buitenevenement moet uiterlijk op de tweede dag na afloop van het evenement om 19.00 uur afgebroken zijn;</text:p>
                </text:list-item>
                <text:list-item text:style-override="id1-3-2-2-7-7-5-3">
                  <text:number>•</text:number>
                  <text:p text:style-name="al">Afbouwen moet plaatsvinden tussen 07.00 en 19.00 uur. </text:p>
                </text:list-item>
              </text:list>
              <text:p text:style-name="al">Met de op- en afbouwtijden wordt aangesloten bij de tijden in het Besluit kwaliteit leefomgeving en het Besluit bouwwerken leefomgeving, omdat deze regelgeving als uitgangspunt heeft om geluidsoverlast zoveel mogelijk te voorkomen en te beperken. Onverlet kunnen er wel buiten de aangegeven tijden en dagen materialen aangeleverd worden. Denk hierbij aan het aanleveren van hekwerken of bouwmaterialen die ter plaatse geleverd en gestald kunnen worden. De burgemeester kan in bijzondere gevallen afwijken van bovenstaande tijden en dagen.</text:p>
              <text:p text:style-name="al">Bij grote evenementen, waar veel meer voorbereidingswerkzaamheden en afbouw bij komt kijken, is er sprake van maatwerk.</text:p>
            </text:section>
            <text:section text:name="artikel_id1-3-2-2-7-8" text:style-name="artikel">
              <text:p text:style-name="artikel_kop_titel"><text:span text:style-name="artikel_kop_label"/> <text:span text:style-name="artikel_kop_nr">7.6</text:span> Voor Paasvuren en Carbid schieten gelden aparte regels</text:p>
              <text:p text:style-name="al">Er is een aantal evenementen dat een bijzondere status heeft. Dat zijn de Paasvuren en dat is het Carbidschieten. </text:p>
              <text:p text:style-name="al">
              <text:span text:style-name="nadrukvet">Paasvuren</text:span>
            </text:p>
              <text:p text:style-name="al">De Paasvuren vormen een traditie in de Achterhoek en vinden, als de omstandigheden het toelaten, plaats op 1e Paasdag. Ook in Lochem zijn Paasvuurlocaties. Voor de Paasvuren geldt apart beleid. </text:p>
              <text:p text:style-name="al">
              <text:span text:style-name="nadrukvet">Carbid schieten</text:span>
            </text:p>
              <text:p text:style-name="al">Dit is specifiek geregeld in de Algemene Plaatselijke Verordening, artikel 2:73a.</text:p>
            </text:section>
            <text:section text:name="artikel_id1-3-2-2-7-9" text:style-name="artikel">
              <text:p text:style-name="artikel_kop_titel"><text:span text:style-name="artikel_kop_label"/> <text:span text:style-name="artikel_kop_nr"/> 
                <text:span text:style-name="nadrukvet">7.</text:span>7 Wij beoordelen of en zo ja welke verkeersmaatregelen nodig zijn</text:p>
              <text:p text:style-name="al">Een evenement, en zeker een groot evenement, trekt bezoekers. Het is belangrijk om vooraf goed te bedenken welke verkeersstromen plaatsvinden en of er voldoende parkeergelegenheid is. Vaak is een verkeersbesluit nodig. Onderstaande elementen nemen wij mee bij de beoordeling. Met behulp van het programma Traffic Charts Traffic Chart - Maak jouw verplichte Traffic Chart in enkele minuten kunt u een verkeerstekening maken. </text:p>
              <text:p text:style-name="al">
              <text:span text:style-name="nadrukvet">Verkeersplan en verkeersbesluiten </text:span>
            </text:p>
              <text:list text:style-name="id1-3-2-2-7-9-4">
                <text:list-item text:style-override="id1-3-2-2-7-9-4-1">
                  <text:number/>
                  <text:p text:style-name="al">Bij het nemen van verkeersmaatregelen stuurt de aanvrager een verkeersplan mee. Team Verkeer beoordeelt het verkeersplan. Het is belangrijk dat tijdig bekend is welke verkeersmaatregelen moeten worden getroffen. Bij het verlenen van de evenementenvergunning is ook het verkeersbesluit opgenomen, indien nodig.</text:p>
                </text:list-item>
              </text:list>
              <text:p text:style-name="al">
              <text:span text:style-name="nadrukvet">Verkeersregelaars </text:span>
            </text:p>
              <text:p text:style-name="al">Voor het regelen van het verkeer op de openbare weg zijn verkeersregelaars (beroeps- en/of evenementenverkeersregelaars) nodig. De evenementenverkeersregelaars moeten daarvoor een cursus volgen bij de Stichting Verkeersregelaars Nederland (zie website SVNL en online instructie voor evenementenverkeersregelaars). De gemeente stelt de verkeersregelaars aan voor maximaal 12 maanden en zij zijn inzetbaar bij voor meerdere evenementen en dienen speciaal voor het evenement te worden aangesteld. </text:p>
              <text:p text:style-name="al">
              <text:span text:style-name="nadrukvet">Parkeervoorzieningen </text:span>
            </text:p>
              <text:p text:style-name="al">Parkeergelegenheid voor bezoekers van een evenement is een aandachtspunt. Voorkomen moet worden dat de doorgang van openbare wegen wordt belemmerd dan wel onnodig publieke parkeerplaatsen in beslag worden genomen. Bij aanvragen voor grote evenementen wordt daarom een parkeerplan én mobiliteitsplan verlangd. Een vrije doorgang van tenminste 3,5 meter voor hulpdiensten dient altijd in acht te worden genomen.</text:p>
              <text:p text:style-name="al">
              <text:span text:style-name="nadrukvet">Toegankelijkheid </text:span>
            </text:p>
              <text:p text:style-name="al">Toegangswegen naar evenemententerreinen gaan bij voorkeur via verharde gemeentelijke en provinciale wegen. Gebruik van zandwegen willen wij niet, tenzij het echt niet anders kan. </text:p>
              <text:p text:style-name="al">
              <text:span text:style-name="nadrukvet">Voorkomen van schade aan openbare wegen</text:span>
            </text:p>
              <text:p text:style-name="al">Een organisatie dient al het mogelijke te doen om schade aan de openbare weg te voorkomen. Indien er toch schade wordt geconstateerd, wordt dit op de organisatie verhaald. De organisatie is verantwoordelijk voor het plaatsen en het in standhouden van de verkeersmaatregelen gedurende het evenement.</text:p>
              <text:p text:style-name="al">
              <text:span text:style-name="nadrukvet">Bebording</text:span>
            </text:p>
              <text:p text:style-name="al">Bebording dient te voldoen aan de richtlijnen van het CROW 96 a/b, BABW en RVV.</text:p>
              <text:p text:style-name="al">
              <text:span text:style-name="nadrukvet">Openbaar vervoer</text:span>
            </text:p>
              <text:p text:style-name="al">Wanneer de continuïteit van het openbaar vervoer in het geding komt, dient de organisatie contact op te nemen met de vervoersmaatschappij om te overleggen over een alternatieve halte. Organisatie draagt de eventuele extra kosten. </text:p>
              <text:p text:style-name="al">
              <text:span text:style-name="nadrukvet">Bijzondere gebieden</text:span>
            </text:p>
              <text:p text:style-name="al">Er zijn locaties in het buitengebied waar extra milieumaatregelen moeten worden getroffen. Zoals in de waterwingebieden, de Stilte gebieden en Natura 2000 gebieden. Wanneer op die terreinen, met toestemming van de eigenaar en de waterbeheerder wordt geparkeerd gelden de regels van het beschermingsgebied. (bijvoorbeeld Drink- en grondwater beschermingsgebied).</text:p>
            </text:section>
            <text:section text:name="artikel_id1-3-2-2-7-10" text:style-name="artikel">
              <text:p text:style-name="artikel_kop_titel"><text:span text:style-name="artikel_kop_label"/> <text:span text:style-name="artikel_kop_nr">7.8</text:span> We leggen geluidsnormen op</text:p>
              <text:p text:style-name="al">Geluid draagt bij aan de sfeer van festiviteiten. Maar tegelijkertijd is het van essentieel belang om de impact ervan op omwonenden en de openbare orde zorgvuldig te beheren. Hieronder staan geluidsvoorschriften en -richtlijnen die van toepassing zijn op evenementen in de gemeente Lochem. We hanteren een gedifferentieerde aanpak op basis van de A, B en C-evenementen, het aantal bezoekers en het aantal keren dat evenementen in een gebied kunnen plaatsvinden. </text:p>
              <text:p text:style-name="al">De geluidsbelasting gaat over de maximale geluidsbelasting in dB(A) als dB(C) (trillingen) op gevels van geluidsgevoelige objecten. Lage bastonen kunnen de grootste bron van hinder zijn, denk aan pop- en dance-evenementen. Als van toepassing wordt een dB(C)-norm ter beperking van de hinder van bastonen gehanteerd. In onderstaande tabel zijn de geluidsnormen bij evenementen opgenomen.</text:p>
              <text:p text:style-name="al">
              <text:span text:style-name="nadrukvet">Categorie A</text:span>
            </text:p>
              <text:section text:name="table_id1-3-2-2-7-10-5" text:style-name="table">
                <text:p text:style-name="table_top"/>
                <table:table table:style-name="tgroup">
                  <table:table-column table:style-name="id1-3-2-2-7-10-5-1-1"/>
                  <table:table-column table:style-name="id1-3-2-2-7-10-5-1-2"/>
                  <table:table-column table:style-name="id1-3-2-2-7-10-5-1-3"/>
                  <table:table-column table:style-name="id1-3-2-2-7-10-5-1-4"/>
                  <table:table-row table:style-name="row">
                    <table:table-cell table:style-name="entry" table:number-rows-spanned="1" table:number-columns-spanned="1">
                      <text:p text:style-name="table_al">Dag</text:p>
                    </table:table-cell>
                    <table:table-cell table:style-name="entry" table:number-rows-spanned="1" table:number-columns-spanned="1">
                      <text:p text:style-name="table_al">Eindtjid geluidsbelasting</text:p>
                    </table:table-cell>
                    <table:table-cell table:style-name="entry" table:number-rows-spanned="1" table:number-columns-spanned="2">
                      <text:p text:style-name="table_al">Maximale gevelbelasting</text:p>
                    </table:table-cell>
                  </table:table-row>
                  <table:table-row table:style-name="row">
                    <table:table-cell table:style-name="entry" table:number-rows-spanned="1" table:number-columns-spanned="1">
                      <text:p text:style-name="table_al">Zondag t/m donderdag</text:p>
                    </table:table-cell>
                    <table:table-cell table:style-name="entry" table:number-rows-spanned="1" table:number-columns-spanned="1">
                      <text:p text:style-name="table_al">24.00</text:p>
                    </table:table-cell>
                    <table:table-cell table:style-name="entry" table:number-rows-spanned="1" table:number-columns-spanned="1">
                      <text:p text:style-name="table_al">70 dB(A)</text:p>
                    </table:table-cell>
                    <table:table-cell table:style-name="entry" table:number-rows-spanned="1" table:number-columns-spanned="1">
                      <text:p text:style-name="table_al">85 dB(C)</text:p>
                    </table:table-cell>
                  </table:table-row>
                  <table:table-row table:style-name="row">
                    <table:table-cell table:style-name="entry" table:number-rows-spanned="1" table:number-columns-spanned="1">
                      <text:p text:style-name="table_al">Vrijdag en zaterdag</text:p>
                    </table:table-cell>
                    <table:table-cell table:style-name="entry" table:number-rows-spanned="1" table:number-columns-spanned="1">
                      <text:p text:style-name="table_al">01.00</text:p>
                    </table:table-cell>
                    <table:table-cell table:style-name="entry" table:number-rows-spanned="1" table:number-columns-spanned="1">
                      <text:p text:style-name="table_al">70 dB(A)</text:p>
                    </table:table-cell>
                    <table:table-cell table:style-name="entry" table:number-rows-spanned="1" table:number-columns-spanned="1">
                      <text:p text:style-name="table_al">85 dB(C)</text:p>
                    </table:table-cell>
                  </table:table-row>
                  <table:table-row table:style-name="row">
                    <table:table-cell table:style-name="entry" table:number-rows-spanned="1" table:number-columns-spanned="1">
                      <text:p text:style-name="table_al">De dag voorafgaande aan een officiële feestdag doorlopend naar een feestdag</text:p>
                    </table:table-cell>
                    <table:table-cell table:style-name="entry" table:number-rows-spanned="1" table:number-columns-spanned="1">
                      <text:p text:style-name="table_al">01.00</text:p>
                    </table:table-cell>
                    <table:table-cell table:style-name="entry" table:number-rows-spanned="1" table:number-columns-spanned="1">
                      <text:p text:style-name="table_al">70 dB(A)</text:p>
                    </table:table-cell>
                    <table:table-cell table:style-name="entry" table:number-rows-spanned="1" table:number-columns-spanned="1">
                      <text:p text:style-name="table_al">85 dB(C)</text:p>
                    </table:table-cell>
                  </table:table-row>
                </table:table>
                <text:p text:style-name="table_bottom"/>
              </text:section>
              <text:p text:style-name="al">
              <text:span text:style-name="nadrukvet">Categorie B evenementen</text:span>
            </text:p>
              <text:section text:name="table_id1-3-2-2-7-10-7" text:style-name="table">
                <text:p text:style-name="table_top"/>
                <table:table table:style-name="tgroup">
                  <table:table-column table:style-name="id1-3-2-2-7-10-7-1-1"/>
                  <table:table-column table:style-name="id1-3-2-2-7-10-7-1-2"/>
                  <table:table-column table:style-name="id1-3-2-2-7-10-7-1-3"/>
                  <table:table-column table:style-name="id1-3-2-2-7-10-7-1-4"/>
                  <table:table-row table:style-name="row">
                    <table:table-cell table:style-name="entry" table:number-rows-spanned="1" table:number-columns-spanned="1">
                      <text:p text:style-name="table_al">Dag</text:p>
                    </table:table-cell>
                    <table:table-cell table:style-name="entry" table:number-rows-spanned="1" table:number-columns-spanned="1">
                      <text:p text:style-name="table_al">Eindtjid geluidsbelasting</text:p>
                    </table:table-cell>
                    <table:table-cell table:style-name="entry" table:number-rows-spanned="1" table:number-columns-spanned="2">
                      <text:p text:style-name="table_al">Maximale gevelbelasting</text:p>
                    </table:table-cell>
                  </table:table-row>
                  <table:table-row table:style-name="row">
                    <table:table-cell table:style-name="entry" table:number-rows-spanned="1" table:number-columns-spanned="1">
                      <text:p text:style-name="table_al">Zondag t/m donderdag</text:p>
                    </table:table-cell>
                    <table:table-cell table:style-name="entry" table:number-rows-spanned="1" table:number-columns-spanned="1">
                      <text:p text:style-name="table_al">24.00</text:p>
                    </table:table-cell>
                    <table:table-cell table:style-name="entry" table:number-rows-spanned="1" table:number-columns-spanned="1">
                      <text:p text:style-name="table_al">80 dB(A)</text:p>
                    </table:table-cell>
                    <table:table-cell table:style-name="entry" table:number-rows-spanned="1" table:number-columns-spanned="1">
                      <text:p text:style-name="table_al">95 dB(C)</text:p>
                    </table:table-cell>
                  </table:table-row>
                  <table:table-row table:style-name="row">
                    <table:table-cell table:style-name="entry" table:number-rows-spanned="1" table:number-columns-spanned="1">
                      <text:p text:style-name="table_al">Vrijdag en zaterdag</text:p>
                    </table:table-cell>
                    <table:table-cell table:style-name="entry" table:number-rows-spanned="1" table:number-columns-spanned="1">
                      <text:p text:style-name="table_al">01.00</text:p>
                    </table:table-cell>
                    <table:table-cell table:style-name="entry" table:number-rows-spanned="1" table:number-columns-spanned="1">
                      <text:p text:style-name="table_al">80 dB(A)</text:p>
                    </table:table-cell>
                    <table:table-cell table:style-name="entry" table:number-rows-spanned="1" table:number-columns-spanned="1">
                      <text:p text:style-name="table_al">95 dB(C)</text:p>
                    </table:table-cell>
                  </table:table-row>
                  <table:table-row table:style-name="row">
                    <table:table-cell table:style-name="entry" table:number-rows-spanned="1" table:number-columns-spanned="1">
                      <text:p text:style-name="table_al">De dag voorafgaande aan een officiële feestdag doorlopend naar een feestdag</text:p>
                    </table:table-cell>
                    <table:table-cell table:style-name="entry" table:number-rows-spanned="1" table:number-columns-spanned="1">
                      <text:p text:style-name="table_al">01.00</text:p>
                    </table:table-cell>
                    <table:table-cell table:style-name="entry" table:number-rows-spanned="1" table:number-columns-spanned="1">
                      <text:p text:style-name="table_al">80 dB(A)</text:p>
                    </table:table-cell>
                    <table:table-cell table:style-name="entry" table:number-rows-spanned="1" table:number-columns-spanned="1">
                      <text:p text:style-name="table_al">95 dB(C)</text:p>
                    </table:table-cell>
                  </table:table-row>
                </table:table>
                <text:p text:style-name="table_bottom"/>
              </text:section>
              <text:p text:style-name="al">
              <text:span text:style-name="nadrukvet">Categorie C evenementen</text:span>
            </text:p>
              <text:section text:name="table_id1-3-2-2-7-10-9" text:style-name="table">
                <text:p text:style-name="table_top"/>
                <table:table table:style-name="tgroup">
                  <table:table-column table:style-name="id1-3-2-2-7-10-9-1-1"/>
                  <table:table-column table:style-name="id1-3-2-2-7-10-9-1-2"/>
                  <table:table-column table:style-name="id1-3-2-2-7-10-9-1-3"/>
                  <table:table-column table:style-name="id1-3-2-2-7-10-9-1-4"/>
                  <table:table-row table:style-name="row">
                    <table:table-cell table:style-name="entry" table:number-rows-spanned="1" table:number-columns-spanned="1">
                      <text:p text:style-name="table_al">Dag</text:p>
                    </table:table-cell>
                    <table:table-cell table:style-name="entry" table:number-rows-spanned="1" table:number-columns-spanned="1">
                      <text:p text:style-name="table_al">Eindtjid geluidsbelasting</text:p>
                    </table:table-cell>
                    <table:table-cell table:style-name="entry" table:number-rows-spanned="1" table:number-columns-spanned="2">
                      <text:p text:style-name="table_al">Maximale gevelbelasting</text:p>
                    </table:table-cell>
                  </table:table-row>
                  <table:table-row table:style-name="row">
                    <table:table-cell table:style-name="entry" table:number-rows-spanned="1" table:number-columns-spanned="1">
                      <text:p text:style-name="table_al">Zondag t/m donderdag</text:p>
                    </table:table-cell>
                    <table:table-cell table:style-name="entry" table:number-rows-spanned="1" table:number-columns-spanned="1">
                      <text:p text:style-name="table_al">24.00</text:p>
                    </table:table-cell>
                    <table:table-cell table:style-name="entry" table:number-rows-spanned="1" table:number-columns-spanned="1">
                      <text:p text:style-name="table_al">85 dB(A)</text:p>
                    </table:table-cell>
                    <table:table-cell table:style-name="entry" table:number-rows-spanned="1" table:number-columns-spanned="1">
                      <text:p text:style-name="table_al">100 dB(C)</text:p>
                    </table:table-cell>
                  </table:table-row>
                  <table:table-row table:style-name="row">
                    <table:table-cell table:style-name="entry" table:number-rows-spanned="1" table:number-columns-spanned="1">
                      <text:p text:style-name="table_al">Vrijdag en zaterdag</text:p>
                    </table:table-cell>
                    <table:table-cell table:style-name="entry" table:number-rows-spanned="1" table:number-columns-spanned="1">
                      <text:p text:style-name="table_al">01.00</text:p>
                    </table:table-cell>
                    <table:table-cell table:style-name="entry" table:number-rows-spanned="1" table:number-columns-spanned="1">
                      <text:p text:style-name="table_al">85 dB(A)</text:p>
                    </table:table-cell>
                    <table:table-cell table:style-name="entry" table:number-rows-spanned="1" table:number-columns-spanned="1">
                      <text:p text:style-name="table_al">100 dB(C)</text:p>
                    </table:table-cell>
                  </table:table-row>
                  <table:table-row table:style-name="row">
                    <table:table-cell table:style-name="entry" table:number-rows-spanned="1" table:number-columns-spanned="1">
                      <text:p text:style-name="table_al">De dag voorafgaande aan een officiële feestdag doorlopend naar een feestdag</text:p>
                    </table:table-cell>
                    <table:table-cell table:style-name="entry" table:number-rows-spanned="1" table:number-columns-spanned="1">
                      <text:p text:style-name="table_al">01.00</text:p>
                    </table:table-cell>
                    <table:table-cell table:style-name="entry" table:number-rows-spanned="1" table:number-columns-spanned="1">
                      <text:p text:style-name="table_al">85 dB(A)</text:p>
                    </table:table-cell>
                    <table:table-cell table:style-name="entry" table:number-rows-spanned="1" table:number-columns-spanned="1">
                      <text:p text:style-name="table_al">100 dB(C)</text:p>
                    </table:table-cell>
                  </table:table-row>
                </table:table>
                <text:p text:style-name="table_bottom"/>
              </text:section>
              <text:p text:style-name="al">De wijze van meten voor het geluid, gaat (moet gaan) via de geluidstechnicus (Front of House meetpunt). De geluidstechnicus kan de geluidswaarden zelf monitoren en bijsturen waar nodig. Hiermee legt de gemeente de verantwoording voor correcte uitvoering van de vergunningsnorm bij de geluidstechnicus.</text:p>
            </text:section>
            <text:p text:style-name="hoofdstuk_bottom"/>
          </text:section>
          <text:section text:name="hoofdstuk_id1-3-2-2-8" text:style-name="hoofdstuk">
            <text:p text:style-name="hoofdstuk_kop"><text:span text:style-name="label"/> <text:span text:style-name="nr"/> 8<text:span text:style-name="nadrukvet">.</text:span> Onderwerpen die meespelen bij het verlenen van een vergunning</text:p>
            <text:section text:name="artikel_id1-3-2-2-8-2" text:style-name="artikel">
              <text:p text:style-name="artikel_kop_titel"><text:span text:style-name="artikel_kop_label"/> <text:span text:style-name="artikel_kop_nr">8.1</text:span> Preventie en maatregelen in het belang van de gezondheid van de bezoekers</text:p>
              <text:p text:style-name="al">De gemeente Lochem erkent het belang van gezondheid tijdens evenementen en streeft ernaar passende maatregelen te nemen en samen te werken met relevante instanties en organisaties om de gezondheid van deelnemers en bezoekers te waarborgen. Dit gaat altijd in overleg met de aanvrager van het evenement.</text:p>
              <text:p text:style-name="al">Gezondheidsrisico's tijdens evenementen worden beïnvloed door verschillende factoren. Een evenement kan aanleiding geven om advies in te winnen over het alcohol- en drugsprofiel van de verwachte bezoekers bij organisaties zoals een GGD, Instelling voor verslavingszorg of Trimbos-instituut. Deze informatie kan van invloed zijn op de te kiezen maatregelen en de inzet van hulp- en veiligheidsdiensten.</text:p>
              <text:p text:style-name="al">Effectieve maatregelen, zoals leeftijdscontroles en het beperken van de beschikbaarheid van alcohol, kunnen overmatig alcoholgebruik tegengaan. Het creëren van aantrekkelijke alcoholvrije opties en het voorkomen van binnensmokkelen van eigen drank zijn hierbij essentiële elementen.</text:p>
              <text:p text:style-name="al">Daarnaast is een goede hygiëne van belang om gezondheidsproblemen te voorkomen, en het tijdig inspelen op specifieke risico's zoals thermisch letsel bij outdoorparty's, huidverwondingen bij wandelevenementen, en spier-, pees- en gewrichtsletsels bij sporttoernooien.</text:p>
              <text:p text:style-name="al">
              <text:span text:style-name="nadrukvet">Vierde convenant preventie gehoorschade versterkte muziek</text:span>
            </text:p>
              <text:p text:style-name="al">In december 2023 heeft een groot aantal organisaties, waaronder het Ministerie van Volksgezondheid, Welzijn en Sport, Horeca Nederland en de Vereniging van Evenementenmakers een convenant gesloten. In dit convenant, dat ter informatie is bijgevoegd (bijlage (2), hebben partijen afspraken gemaakt op welke wijze zij hun leden informeren en toerusten om gehoorschade bij bezoekers van een evenement te voorkomen.</text:p>
            </text:section>
            <text:section text:name="artikel_id1-3-2-2-8-3" text:style-name="artikel">
              <text:p text:style-name="artikel_kop_titel"><text:span text:style-name="artikel_kop_label"/> <text:span text:style-name="artikel_kop_nr"/> 8<text:span text:style-name="nadrukvet">.</text:span>2 Inclusie</text:p>
              <text:list text:style-name="id1-3-2-2-8-3-2">
                <text:list-item text:style-override="id1-3-2-2-8-3-2-1">
                  <text:number/>
                  <text:p text:style-name="al">Tijdens vooroverleggen en evaluaties voor B- of C-evenementen en overige contacten met organisatoren, vragen wij aandacht voor toegankelijkheid bij evenementen. Wij vragen op welke wijze rekening is gehouden met toegankelijkheid voor mensen met een beperking.</text:p>
                </text:list-item>
              </text:list>
            </text:section>
            <text:section text:name="artikel_id1-3-2-2-8-4" text:style-name="artikel">
              <text:p text:style-name="artikel_kop_titel"><text:span text:style-name="artikel_kop_label"/> <text:span text:style-name="artikel_kop_nr">8.3</text:span> Verduurzaming </text:p>
              <text:p text:style-name="al">
              <text:span text:style-name="nadrukvet">Afval </text:span>
            </text:p>
              <text:p text:style-name="al">De regelgeving voor het gebruik van wegwerpbekers- en bakjes is aangescherpt maar is ook nog ontwikkeling. Bij het vergunnen van evenementen houden we hier rekening mee. </text:p>
              <text:p text:style-name="al"/>
              <text:p text:style-name="al">
              <text:span text:style-name="nadrukvet">Bereikbaarheid </text:span>
            </text:p>
              <text:p text:style-name="al">Wanneer bezoekers fietsen, lopen en/of gebruik kunnen maken van openbaar vervoer draagt dit bij aan de ecologische voetafdruk van evenementen. Wij hebben geen middelen om dat af te dwingen of te stimuleren maar gaan daar wel het gesprek over aan.</text:p>
              <text:p text:style-name="al"/>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chem</text:p>
            </table:table-cell>
            <table:table-cell office:value-type="string" table:style-name="header.C">
              <text:p text:style-name="headerright"><text:span text:style-name="nr">Nr. 36877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7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7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Lochem</meta:user-defined>
    <meta:user-defined meta:name="OVERHEID.Informatietype/DC.type">officiële publicatie</meta:user-defined>
    <meta:user-defined meta:name="OVERHEIDop.Rubriek/DC.type">beleidsregel</meta:user-defined>
    <meta:user-defined meta:name="OVERHEID.Gemeente/DCTERMS.publisher">Lochem</meta:user-defined>
    <meta:user-defined meta:name="OVERHEID.Gemeente/OVERHEID.authority">Lochem</meta:user-defined>
    <meta:user-defined meta:name="OVERHEID.TaxonomieBeleidsagendaDecentraal/OVERHEID.category">Openbare orde en veiligheid | Organisatie en beleid</meta:user-defined>
    <meta:user-defined meta:name="DC.source">artikel 4:81 van de Algemene wet bestuursrecht]|[1.0:c:BWBR0005537&amp;artikel=4%3A81&amp;g=2026-07-01</meta:user-defined>
    <meta:user-defined meta:name="DCTERMS.alternative">Beleidsregels voor evenementenvergunningen gemeente Lochem 2026</meta:user-defined>
    <dc:language>nl</dc:language>
    <meta:user-defined meta:name="OVERHEIDop.locatietype/OVERHEIDop.gebiedsmarkering">Gemeente</meta:user-defined>
    <meta:user-defined meta:name="DC.title">Beleidsregels voor evenementenvergunningen gemeente Lochem 2026</meta:user-defined>
    <meta:user-defined meta:name="DCTERMS.W3CDTF/DCTERMS.available">2026-08-05</meta:user-defined>
    <meta:user-defined meta:name="OVERHEIDop.externeBijlage">Convenant|exb-2026-27506</meta:user-defined>
    <meta:user-defined meta:name="OVERHEIDop.externeBijlage">advies ODA|exb-2026-27507</meta:user-defined>
    <meta:user-defined meta:name="DCTERMS.W3CDTF/OVERHEIDop.jaargang">2026</meta:user-defined>
    <meta:user-defined meta:name="OVERHEIDop.publicationIssue">368775</meta:user-defined>
    <meta:user-defined meta:name="OVERHEIDop.betreftRegeling">CVDR765281_1</meta:user-defined>
    <meta:user-defined meta:name="xs:date/OVERHEIDop.startdatum">2026-08-06</meta:user-defined>
    <meta:user-defined meta:name="OVERHEIDop.GmbID/DC.identifier">gmb-2026-368775</meta:user-defined>
    <meta:user-defined meta:name="OVERHEIDop.versieInformatie"/>
  </office:meta>
</office:document-meta>
</file>