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theater in de openlucht  aan de parkeerterrein Ynduksjewei 4 in Leeuwarden (OV-2026-038932)</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theater in de openlucht  aan de parkeerterrein Ynduksjewei 4 in Leeuwarden. Bij ons geregistreerd onder kenmerk: OV-2026-038932. De verzenddatum van de omgevingsvergunning is 29-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877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7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7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6-038932</meta:user-defined>
    <dc:language>nl</dc:language>
    <meta:user-defined meta:name="OVERHEIDop.locatietype/OVERHEIDop.gebiedsmarkering">Vlak</meta:user-defined>
    <meta:user-defined meta:name="DC.title">Verleende omgevingsvergunning voor het realiseren van een theater in de openlucht  aan de parkeerterrein Ynduksjewei 4 in Leeuwarden (OV-2026-038932)</meta:user-defined>
    <meta:user-defined meta:name="DCTERMS.W3CDTF/DCTERMS.available">2026-07-31</meta:user-defined>
    <meta:user-defined meta:name="DCTERMS.W3CDTF/OVERHEIDop.jaargang">2026</meta:user-defined>
    <meta:user-defined meta:name="OVERHEIDop.publicationIssue">368771</meta:user-defined>
    <meta:user-defined meta:name="OVERHEIDop.GmbID/DC.identifier">gmb-2026-368771</meta:user-defined>
    <meta:user-defined meta:name="OVERHEIDop.versieInformatie"/>
  </office:meta>
</office:document-meta>
</file>