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euwezijds Voorburgwal 346B 1012R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pandig wijzigen</text:p>
            <text:p text:style-name="common-al">Besluit: verleend</text:p>
            <text:p text:style-name="common-al">Besluit verzonden op: 29-07-2026</text:p>
            <text:p text:style-name="common-al">Zaakadres: Nieuwezijds Voorburgwal 346B 1012RX Amsterdam</text:p>
            <text:p text:style-name="common-al">Zaaknummer: Z2026-019837</text:p>
            <text:p text:style-name="common-al">DSO-nummer: 202605050131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9837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76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6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6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837</meta:user-defined>
    <meta:user-defined meta:name="DCTERMS.abstract">inpandig wijzi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ieuwezijds Voorburgwal 346B 1012RX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66</meta:user-defined>
    <meta:user-defined meta:name="OVERHEIDop.GmbID/DC.identifier">gmb-2026-368766</meta:user-defined>
    <meta:user-defined meta:name="OVERHEIDop.versieInformatie"/>
  </office:meta>
</office:document-meta>
</file>