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002567456id24c5ea7-d896-4990-a5b1-28a5cc8d507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wijzigen kenteken gehandicaptenparkeerplaats, Jacob Krüsestraat 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Jacob Krüsestraat 3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Jacob Krüsestraat 3 (parkeervaknummer 128231479271)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5.16037735849056mm"><draw:image xlink:href="Pictures/Afbeelding1002567456id24c5ea7-d896-4990-a5b1-28a5cc8d5077.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876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6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6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Jacob Krüsestraat 3 - Jacob Krüsestraat 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Jacob Krüsestraat 3</meta:user-defined>
    <meta:user-defined meta:name="OVERHEIDop.verkeersbordcode">E6</meta:user-defined>
    <dc:language>nl</dc:language>
    <meta:user-defined meta:name="OVERHEIDop.locatietype/OVERHEIDop.gebiedsmarkering">Adres</meta:user-defined>
    <meta:user-defined meta:name="DC.title">Amsterdam Zuidoost, verkeersbesluit wijzigen kenteken gehandicaptenparkeerplaats, Jacob Krüsestraat 3</meta:user-defined>
    <meta:user-defined meta:name="DCTERMS.W3CDTF/DCTERMS.available">2026-07-31</meta:user-defined>
    <meta:user-defined meta:name="DCTERMS.W3CDTF/OVERHEIDop.jaargang">2026</meta:user-defined>
    <meta:user-defined meta:name="OVERHEIDop.publicationIssue">368762</meta:user-defined>
    <meta:user-defined meta:name="OVERHEIDop.GmbID/DC.identifier">gmb-2026-368762</meta:user-defined>
    <meta:user-defined meta:name="OVERHEIDop.versieInformatie"/>
  </office:meta>
</office:document-meta>
</file>