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Verlenging beslistermijn Omgevingsvergunning, het legaliseren van vier bijgebouwen en bouwwerken, Weltevreden 3 te Oost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736</text:p>
            <text:p text:style-name="common-al">Omschrijving: het legaliseren van vier bijgebouwen en bouwwerken</text:p>
            <text:p text:style-name="common-al">Adres: Weltevreden 3 te Oosterbeek</text:p>
            <text:p text:style-name="common-al">Activiteit: Bouwactiviteit (omgevingsplan), Werken, niet zijnde bouwwerk, of werkzaamheid uitvoeren</text:p>
            <text:p text:style-name="common-al">Besluit: Verlenging beslistermijn</text:p>
            <text:p text:style-name="common-al">Datum ondertekening: 21-07-2026</text:p>
            <text:p text:style-name="common-al">Datum verzending: 21-07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6874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4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4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Renkum- Verlenging beslistermijn Omgevingsvergunning, het legaliseren van vier bijgebouwen en bouwwerken, Weltevreden 3 te Oosterbee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49</meta:user-defined>
    <meta:user-defined meta:name="OVERHEIDop.GmbID/DC.identifier">gmb-2026-368749</meta:user-defined>
    <meta:user-defined meta:name="OVERHEIDop.versieInformatie"/>
  </office:meta>
</office:document-meta>
</file>