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- VERLEENDE EVENEMENTENVERGUNNING – ISABELLAPLEIN VUGH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verleend: </text:p>
            <text:p text:style-name="tussenkopcur">- Isabellaplein, Vught, Theatervoorstelling Romeo en Julia van 10-8-2026 t/m 16-8-2026, Z26 - 308257</text:p>
            <text:p text:style-name="tussenkopcur">De vergunning is verzonden op 29 juli 2026.</text:p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6874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4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4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Weg</meta:user-defined>
    <meta:user-defined meta:name="DC.title">GEMEENTE VUGHT- VERLEENDE EVENEMENTENVERGUNNING – ISABELLAPLEIN VUGHT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748</meta:user-defined>
    <meta:user-defined meta:name="OVERHEIDop.GmbID/DC.identifier">gmb-2026-368748</meta:user-defined>
    <meta:user-defined meta:name="OVERHEIDop.versieInformatie"/>
  </office:meta>
</office:document-meta>
</file>