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het gebruik van het pand naar Horeca-1 met afhankelijke bovenwoning op de locatie Tolbrug 3 te Dordrecht zaaknummer 9003662244</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wijzigen van het gebruik van het pand naar Horeca-1 met afhankelijke bovenwoning op de locatie Tolbrug 3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6 augustus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872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2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2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wijzigen van het gebruik van het pand naar Horeca-1 met afhankelijke bovenwoning op de locatie Tolbrug 3 te Dordrecht zaaknummer 9003662244</meta:user-defined>
    <meta:user-defined meta:name="DCTERMS.W3CDTF/DCTERMS.available">2026-07-31</meta:user-defined>
    <meta:user-defined meta:name="DCTERMS.W3CDTF/OVERHEIDop.jaargang">2026</meta:user-defined>
    <meta:user-defined meta:name="OVERHEIDop.publicationIssue">368728</meta:user-defined>
    <meta:user-defined meta:name="OVERHEIDop.GmbID/DC.identifier">gmb-2026-368728</meta:user-defined>
    <meta:user-defined meta:name="OVERHEIDop.versieInformatie"/>
  </office:meta>
</office:document-meta>
</file>