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aulKrugerstraat36i15aa8327-0253-41e8-b321-0accd65d676c.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reserveren gehandicaptenparkeerplaats Paul Krugerstraat, nabij 36</text:p>
      <text:section text:name="regeling_id1-3-2" text:style-name="regeling">
        <text:section text:name="aanhef_id1-3-2-1" text:style-name="aanhef">
          <text:section text:name="context_id1-3-2-1-1" text:style-name="context">
            <text:p text:style-name="context.al">4649872</text:p>
            <text:p text:style-name="context_bottom"/>
          </text:section>
          <text:p text:style-name="aanhef_wie">Burgemeester en wethouders van Hengelo,</text:p>
          <text:section text:name="considerans_id1-3-2-1-3" text:style-name="considerans">
            <text:p text:style-name="tussenkopcur"/>
            <text:p text:style-name="considerans_bottom"/>
          </text:section>
          <text:section text:name="afkondiging_id1-3-2-1-4" text:style-name="afkondiging">
            <text:p text:style-name="afkondiging_top"/>
            <text:p text:style-name="al">
            <text:span text:style-name="nadrukvet">Aanleiding</text:span>
          </text:p>
            <text:p text:style-name="al">De aanvraag voor de gehandicaptenparkeerplaats is ingediend en getoetst bij het team Beleid en Beheer Openbare Ruimte. De aanvraag voldoet aan de voorwaarden om in aanmerking te komen voor een gehandicaptenparkeerplaats op kenteken. Voor het aanwijzen en inrichten van deze gehandicaptenparkeerplaats op kenteken is het nemen van een verkeersbesluit noodzakelijk.</text:p>
            <text:p text:style-name="al">
            <text:span text:style-name="nadrukvet">
              <text:span text:style-name="nadrukvet">Procedure</text:span>
            </text:span>
          </text:p>
            <text:p text:style-name="al">Volgens artikel 15 van de Wegenverkeerswet 1994 is een verkeersbesluit nodig als er verkeersborden worden geplaatst uit artikel 12 van het BABW. Dit geldt ook voor onderborden als daardoor een gebod of verbod ontstaat of verandert.</text:p>
            <text:p text:style-name="al">Volgens artikel 18, lid 1d, van de Wegenverkeerswet 1994 mag het college van Burgemeester en Wethouders deze verkeersbesluiten nemen, aanpassen of intrekken.</text:p>
            <text:p text:style-name="al">
            <text:span text:style-name="nadrukvet">
              <text:span text:style-name="nadrukvet">Motivering</text:span>
            </text:span>
          </text:p>
            <text:p text:style-name="al">We hebben hierbij overwogen dat: </text:p>
            <text:p text:style-name="al">
            <text:span text:style-name="nadrukvet">- </text:span>met het aanwijzen van een gehandicaptenparkeerplaats op kenteken aan de Paul Krugerstraat de aanvrager beter kan parkeren en zijn of haar mobiliteit wordt verbeterd; </text:p>
            <text:p text:style-name="al">- dit verkeersbesluit ook wordt genomen om de veiligheid van weggebruikers en passagiers te beschermen en het verkeer goed te laten doorstromen; </text:p>
            <text:p text:style-name="al">
            <text:span text:style-name="nadrukvet">- </text:span>dit besluit kan betekenen dat er iets minder parkeerplekken beschikbaar zijn in de omgeving, maar dat de veiligheid van weggebruikers belangrijker is. </text:p>
            <text:p text:style-name="al">
            <text:span text:style-name="nadrukvet">
              <text:span text:style-name="nadrukvet">Advies politie </text:span>
            </text:span>
          </text:p>
            <text:p text:style-name="al">Zoals bepaald in artikel 24 van het BABW is er overleg geweest met de verkeersadviseur van de politie Oost‑Nederland. De politie stemt in met deze maatregel/besluit.</text:p>
            <text:p text:style-name="al">
            <text:span text:style-name="nadrukvet">
              <text:span text:style-name="nadrukvet">Overzichtstekening</text:span>
            </text:span>
          </text:p>
            <text:p text:style-name="al">PLATTEGROND MET LOCATIE EN VERKEERSBORD E6 MET ONDERBORD</text:p>
            <text:p text:style-name="al">
            <draw:frame><draw:text-box><text:section text:name="plaatje_id1-3-2-1-4-15-1" text:style-name="plaatje">
              <text:p text:style-name="illustratie_id1-3-2-1-4-15-1-1"><draw:frame draw:style-name="illustratie_id1-3-2-1-4-15-1-1" text:anchor-type="paragraph" svg:width="150mm" svg:height="112.69999999999999mm"><draw:image xlink:href="Pictures/PaulKrugerstraat36i15aa8327-0253-41e8-b321-0accd65d676c.jpg" xlink:type="simple"/></draw:frame></text:p>
            </text:section></draw:text-box></draw:frame>
          </text:p>
            <text:p text:style-name="al"/>
            <text:p text:style-name="al">
            <text:span text:style-name="nadrukvet">Besluit</text:span>
          </text:p>
          </text:section>
        </text:section>
        <text:section text:name="regeling-tekst_id1-3-2-2" text:style-name="regeling-tekst">
          <text:section text:name="tekst_id1-3-2-2-1" text:style-name="tekst">
            <text:p text:style-name="common-al">We wijzen aan de Paul Krugerstraat een gehandicaptenparkeerplaats toe. Deze plek maken we herkenbaar met verkeersbord E6 (RVV 1990) en een onderbord met het kenteken. De exacte locatie staat op de tekening die bij dit besluit hoort.</text:p>
            <text:p text:style-name="common-al"/>
            <text:p text:style-name="last-al">Hengelo, 4 augustus 2026</text:p>
            <text:p text:style-name="tekst_bottom"/>
          </text:section>
        </text:section>
        <text:section text:name="regeling-sluiting_id1-3-2-3" text:style-name="regeling-sluiting">
          <text:section text:name="gegeven_id1-3-2-3-1" text:style-name="gegeven">
            <text:p text:style-name="dagtekening">
            <text:span text:style-name="plaats">Aldus vastgesteld,</text:span>
            <text:span text:style-name="datum"/>
          </text:p>
          </text:section>
          <text:section text:name="ondertekening_id1-3-2-3-2">
            <text:p><text:span text:style-name="functie">Namens burgemeester en wethouders van Hengelo</text:span></text:p>
            <text:p>Hilco Huisstede</text:p>
            <text:p><text:span text:style-name="deze">Teammanager Beleid en Beheer Openbare Ruimte</text:span></text:p>
          </text:section>
        </text:section>
        <text:section text:name="bezwaarschrift_id1-3-2-4" text:style-name="bezwaarschrift">
          <text:p text:style-name="bezwaarschrift_top"/>
          <text:p text:style-name="tussenkopvetcur"/>
          <text:p text:style-name="bezwaarschrift_al">
          <text:span text:style-name="nadrukvet">Bezwaar</text:span>
        </text:p>
          <text:p text:style-name="bezwaarschrift_al">Bent u belanghebbende? Dan kunt u tijdens de inzagetermijn bezwaar maken. Dit Kan:</text:p>
          <text:p text:style-name="bezwaarschrift_al">- digitaal via www.hengelo.nl/bezwaar of </text:p>
          <text:p text:style-name="bezwaarschrift_al">- per post naar Postbus 18, 7550 AA Hengelo</text:p>
          <text:p text:style-name="bezwaarschrift_al">Het bezwaar moet ondertekend zijn. Hierin staat in ieder geval:</text:p>
          <text:p text:style-name="bezwaarschrift_al">- uw naam en adres;</text:p>
          <text:p text:style-name="bezwaarschrift_al">- de datum;</text:p>
          <text:p text:style-name="bezwaarschrift_al">- een omschrijving van het besluit waartegen u bezwaar maakt;</text:p>
          <text:p text:style-name="bezwaarschrift_al">- de redenen van uw bezwaar.</text:p>
          <text:p text:style-name="bezwaarschrift_al">Tegelijk met uw bezwaar kunt u de voorzieningenrechter van de rechtbank Overijssel, afdeling Bestuursrecht (postbus 10067, 8000 GB Zwolle), vragen om een voorlopige voorziening. In dit verzoek moeten dezelfde gegevens staan als in het bezwaar.</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4-15-1-1" style:parent-style-name="Standard">
      <style:paragraph-properties style:line-spacing="0mm" style:text-autospace="none" ofo:line-height="0.001cm"/>
    </style:style>
    <style:style style:family="graphic" style:name="illustratie_id1-3-2-1-4-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6872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2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2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ngelo</meta:user-defined>
    <meta:user-defined meta:name="OVERHEID.Gemeente/OVERHEID.authority">Hengelo</meta:user-defined>
    <meta:user-defined meta:name="OVERHEID.Informatietype/DC.type">officiële publicatie</meta:user-defined>
    <meta:user-defined meta:name="OVERHEIDop.Rubriek/DC.type">verkeersbesluit of -mededeling</meta:user-defined>
    <meta:user-defined meta:name="OVERHEID.Gemeente/DCTERMS.publisher">Hengelo</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engelo - Verkeersbesluit reserveren gehandicaptenparkeerplaats - Paul Krugerstraat, nabij 3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4649872</meta:user-defined>
    <meta:user-defined meta:name="OVERHEIDop.verkeersbordcode">E6</meta:user-defined>
    <dc:language>nl</dc:language>
    <meta:user-defined meta:name="OVERHEIDop.locatietype/OVERHEIDop.gebiedsmarkering">Punt</meta:user-defined>
    <meta:user-defined meta:name="DC.title">Verkeersbesluit reserveren gehandicaptenparkeerplaats Paul Krugerstraat, nabij 36</meta:user-defined>
    <meta:user-defined meta:name="DCTERMS.W3CDTF/DCTERMS.available">2026-08-04</meta:user-defined>
    <meta:user-defined meta:name="DCTERMS.W3CDTF/OVERHEIDop.jaargang">2026</meta:user-defined>
    <meta:user-defined meta:name="OVERHEIDop.publicationIssue">368727</meta:user-defined>
    <meta:user-defined meta:name="OVERHEIDop.GmbID/DC.identifier">gmb-2026-368727</meta:user-defined>
    <meta:user-defined meta:name="OVERHEIDop.versieInformatie"/>
  </office:meta>
</office:document-meta>
</file>