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– Aanvraag evenementenvergunning, Straatfeest deel Agnietenstraat, Agnietenstraat tussen Verlengde Hoflaan en Noordp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heeft de volgende aanvraag ontvangen:</text:p>
            <text:p text:style-name="common-al">Evenementenvergunning</text:p>
            <text:p text:style-name="common-al">Voor: Straatfeest deel Agnietenstraat</text:p>
            <text:p text:style-name="common-al">Datum: 26 september 2026</text:p>
            <text:p text:style-name="common-al">Locatie: Agnietenstraat tussen Verlengde Hoflaan en Noordpad</text:p>
            <text:p text:style-name="common-al">Dossiernummer: 5221997</text:p>
            <text:p text:style-name="common-al">U kunt een reactie geven op deze aanvraag</text:p>
            <text:p text:style-name="common-al">Artikel 4:8 van de Algemene wet bestuursrecht geeft u het recht om te reageren op aanvragen van de gemeente (zienswijze). U kunt reageren binnen één week na publicatie van deze bekendmaking. Benoem in uw reactie het dossiernummer. Er zijn drie manier om uw reactie te geven:</text:p>
            <text:p text:style-name="common-al">1. Stuur een mail naar vergunningen@arnhem.nl (voorkeur).</text:p>
            <text:p text:style-name="common-al">2. Stuur een brief naar Vergunning &amp; Handhaving via Postbus 9200, 6800 HA Arnhem.</text:p>
            <text:p text:style-name="last-al">3. Bel naar 0800 - 1809 en vraag naar de afdeling Vergunning &amp; Handhaving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6872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2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2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Arnhem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DCTERMS.abstract">Agnietenstraat, Noordpad en Verlengde Hoflaan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Gemeente Arnhem – Aanvraag evenementenvergunning, Straatfeest deel Agnietenstraat, Agnietenstraat tussen Verlengde Hoflaan en Noordpad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720</meta:user-defined>
    <meta:user-defined meta:name="OVERHEIDop.GmbID/DC.identifier">gmb-2026-368720</meta:user-defined>
    <meta:user-defined meta:name="OVERHEIDop.versieInformatie"/>
  </office:meta>
</office:document-meta>
</file>