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bouwen van een bedrijfsgebouw, Peelerpark, kavel 9-3, Assen (ASN00) Y 8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bouwen van een bedrijfsgebouw aan Peelerpark, kavel 9-3, Assen (ASN00) Y 876  </text:span>
          </text:p>
            <text:p text:style-name="common-al">De gemeente Assen heeft een omgevingsvergunning verleend. De gemeente geeft hiermee toestemming om af te wijken van de regels van het omgevingsplan voor het bouwen van een bedrijfsgebouw aan de Peelerpark, kavel 9-3, Assen (ASN00) Y 876.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2-07-2026.</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87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1500</meta:user-defined>
    <dc:language>nl</dc:language>
    <meta:user-defined meta:name="DC.title">Verleende omgevingsvergunning, afwijken van regels in het omgevingsplan, het bouwen van een bedrijfsgebouw, Peelerpark, kavel 9-3, Assen (ASN00) Y 876</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500</meta:user-defined>
    <meta:user-defined meta:name="OVERHEIDop.publicationIssue">368712</meta:user-defined>
    <meta:user-defined meta:name="OVERHEIDop.GmbID/DC.identifier">gmb-2026-368712</meta:user-defined>
    <meta:user-defined meta:name="OVERHEIDop.versieInformatie"/>
  </office:meta>
</office:document-meta>
</file>