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Padlaan 70, 1561 ZA Krommenie - funderingsherstel van het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099 - funderingsherstel van het gemeentelijk monument - OPA bouwwerken_Locatie Padlaan 70-74 - op de locatie Padlaan 70, 1561 ZA Krommenie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870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099</meta:user-defined>
    <dc:language>nl</dc:language>
    <meta:user-defined meta:name="OVERHEIDop.locatietype/OVERHEIDop.gebiedsmarkering">Punt</meta:user-defined>
    <meta:user-defined meta:name="DC.title">Verlenging beslistermijn omgevingsvergunning - Padlaan 70, 1561 ZA Krommenie - funderingsherstel van het gemeentelijk monumen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00</meta:user-defined>
    <meta:user-defined meta:name="OVERHEIDop.GmbID/DC.identifier">gmb-2026-368700</meta:user-defined>
    <meta:user-defined meta:name="OVERHEIDop.versieInformatie"/>
  </office:meta>
</office:document-meta>
</file>