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Welnastraat 183 1096G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29-07-2026</text:p>
            <text:p text:style-name="common-al">Zaakadres: Welnastraat 183 1096GJ Amsterdam</text:p>
            <text:p text:style-name="common-al">Zaaknummer: Z2026-033034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Procesuitvoering.sdo@amsterdam.nl?Subject=Dossiernummer Z2026-033034" xlink:type="simple">VTH.Procesuitvoering.sdo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9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8696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69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69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3034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Welnastraat 183 1096GJ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696</meta:user-defined>
    <meta:user-defined meta:name="OVERHEIDop.GmbID/DC.identifier">gmb-2026-368696</meta:user-defined>
    <meta:user-defined meta:name="OVERHEIDop.versieInformatie"/>
  </office:meta>
</office:document-meta>
</file>