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319489447ic720ff87-4e49-4fa7-8503-32cd7c0c0b6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Eva Besnyöstraat 36-9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Eva Besnyöstraat 36-92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Eva Besnyöstraat 36-92 (parkeervaknummer 128889484969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1.79245283018868mm"><draw:image xlink:href="Pictures/Afbeelding319489447ic720ff87-4e49-4fa7-8503-32cd7c0c0b6d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69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Eva Besnyöstraat 36-92 - Eva Besnyöstraat 36-9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Eva Besnyöstraat 36-92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Oost, verkeersbesluit opheffen gehandicaptenparkeerplaats op kenteken, Eva Besnyöstraat 36-92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91</meta:user-defined>
    <meta:user-defined meta:name="OVERHEIDop.GmbID/DC.identifier">gmb-2026-368691</meta:user-defined>
    <meta:user-defined meta:name="OVERHEIDop.versieInformatie"/>
  </office:meta>
</office:document-meta>
</file>