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locatiestandplaatswinkelcentrumSchuytgraafie2a93bd8-f42f-41c2-9faf-27d2567ee9e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office:automatic-styles>
  <office:body>
    <office:text>
      <text:p text:style-name="new_page_staatscourant"/>
      <text:p text:style-name="single-kop-titel">Gemeente Arnhem – Nieuwe Standplaats Vrijgekomen Schuytgraaf</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de gemeente Arnhem maken bekend dat er een nieuwe standplaats is vrijgekomen. Het gaat om een vaste standplaats voor ambulante handel bij winkelcentrum Schuytgraaf (adres bij benadering Pallas Atheneplein 65, zie ‘Bijlage 1 locatie standplaats winkelcentrum Schuytgraaf’), zoals bedoeld in artikel 5.2.3 van de Algemene Plaatselijke Verordening voor Arnhem. </text:p>
            <text:p text:style-name="al"/>
            <text:p text:style-name="al">De standplaats is beschikbaar voor drie (3) dagen, te weten woensdag, vrijdag en zaterdag en betreft één (1) standplaatshouder per dag.</text:p>
            <text:p text:style-name="al">Op de locatie is (nog) geen gemeentelijke stroomvoorziening aanwezig (standplaatshouder dient de elektriciteitsvoorziening (tijdelijk) zelfstandig te regelen). De gemeente gaat graag met de standplaatshouder in overleg over duurzame vormen van elektriciteitsvoorziening. </text:p>
            <text:p text:style-name="al">Standplaatsvergunning is niet mogelijk wanneer u wilt gaan stoken op houtskool of soortgelijke materialen.</text:p>
            <text:p text:style-name="al"/>
            <text:p text:style-name="al">
            <text:span text:style-name="nadrukvet">Aanvraag</text:span>
          </text:p>
            <text:p text:style-name="al">De aanvraagperiode voor de nieuwe standplaats is vanaf 1 augustus 2026 tot en met 4 september 2026. Uw aanvraag moet uiterlijk op 4 september 2026 om 10:00 uur zijn ingediend. Voor de aanvraag moet u gebruik maken van het digitale formulier op de website van de gemeente Arnhem, <text:a xlink:href="https://www.arnhem.nl/product/standplaatsvergunning/" xlink:type="simple">Standplaatsvergunning - Gemeente Arnhem</text:a>.</text:p>
            <text:p text:style-name="al">De aanvraag moet voldoen aan de volgende indieningsvereisten:</text:p>
            <text:list text:style-name="id1-3-2-2-1-12">
              <text:list-item text:style-override="id1-3-2-2-1-12-1">
                <text:number>•</text:number>
                <text:p text:style-name="al">Schriftelijke of digitale aanvraag voorzien van uw naam, e-mailadres en telefoonnummer;</text:p>
              </text:list-item>
              <text:list-item text:style-override="id1-3-2-2-1-12-2">
                <text:number>•</text:number>
                <text:p text:style-name="al">Kopie geldig legitimatie;</text:p>
              </text:list-item>
              <text:list-item text:style-override="id1-3-2-2-1-12-3">
                <text:number>•</text:number>
                <text:p text:style-name="al">Uittreksel KvK;</text:p>
              </text:list-item>
              <text:list-item text:style-override="id1-3-2-2-1-12-4">
                <text:number>•</text:number>
                <text:p text:style-name="al">Tekening/foto met volledige maatvoering van de verkoopwagen.</text:p>
              </text:list-item>
              <text:list-item text:style-override="id1-3-2-2-1-12-5">
                <text:number>•</text:number>
                <text:p text:style-name="al">Type standplaats/bedrijfsactiviteit</text:p>
              </text:list-item>
            </text:list>
            <text:p text:style-name="al"/>
            <text:p text:style-name="al">
            <text:span text:style-name="nadrukvet">Procedure</text:span>
          </text:p>
            <text:p text:style-name="al">Indien er in de aanvraagperiode meerdere aanvragen zijn voor de standplaats voor dezelfde dag, vindt er een loting plaats. Om deel te kunnen nemen aan de loting, moet uw aanvraag op tijd zijn ingediend en volledig zijn ingevuld. U mag één aanvraag indienen per onderneming. Deze aanvraag is persoonsgebonden. De indiener van de aanvraag moet dezelfde persoon zijn als degene die de standplaats inneemt.</text:p>
            <text:p text:style-name="al"/>
            <text:p text:style-name="al">Aanvragen die na de deadline van 4 september 2026 om 10:00 uur worden ingediend, komen niet in aanmerking voor een verdere behandeling. Uitzondering hierop is wanneer er nog een standplaats dag beschikbaar is na een eventuele loting.</text:p>
            <text:p text:style-name="al"/>
            <text:p text:style-name="al">Wanneer er loting plaats gaat vinden, worden aanvragers hierover vooraf geïnformeerd.</text:p>
            <text:p text:style-name="al"/>
            <text:p text:style-name="al">
            <text:span text:style-name="nadrukvet">Legeskosten</text:span>
          </text:p>
            <text:p text:style-name="al">Voor iedere in behandeling genomen aanvraag tot een standplaatsvergunning is de aanvrager leges verschuldigd conform de van kracht zijnde Legesverordening en de daarbij vastgestelde tarieventabel.</text:p>
            <text:p text:style-name="al"/>
            <text:p text:style-name="al">
            <text:span text:style-name="nadrukvet">Huurovereenkomst</text:span>
          </text:p>
            <text:p text:style-name="al">Na toewijzing van een standplaatsvergunning dient de verkrijger van de standplaatsvergunning een huurovereenkomst aan te gaan met de afdeling Vastgoedmanagement van de gemeente Arnhem voor de ingebruikname van de grond.</text:p>
            <text:p text:style-name="al"/>
            <text:p text:style-name="al">
            <text:span text:style-name="nadrukvet">Vragen  </text:span>
          </text:p>
            <text:p text:style-name="al">Als u nog vragen heeft kunt u via 0800-1809 en <text:a xlink:href="mailto:vergunningen@arnhem.nl" xlink:type="simple">vergunningen@arnhem.nl</text:a> contact met ons opnemen. Vermeld u in het onderwerpveld van uw bericht ‘Nieuwe Standplaats Vrijgekomen Schuytgraaf’.</text:p>
            <text:p text:style-name="al">
            <draw:frame><draw:text-box><text:section text:name="plaatje_id1-3-2-2-1-29-1" text:style-name="plaatje">
              <text:p text:style-name="illustratie_id1-3-2-2-1-29-1-1"><draw:frame draw:style-name="illustratie_id1-3-2-2-1-29-1-1" text:anchor-type="paragraph" svg:width="153mm" svg:height="90.06792452830187mm"><draw:image xlink:href="Pictures/Bijlage1locatiestandplaatswinkelcentrumSchuytgraafie2a93bd8-f42f-41c2-9faf-27d2567ee9ee.png" xlink:type="simple"/></draw:frame></text:p>
            </text:section></draw:text-box></draw:frame>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68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rnhem</meta:user-defined>
    <meta:user-defined meta:name="OVERHEID.Informatietype/DC.type">officiële publicatie</meta:user-defined>
    <meta:user-defined meta:name="OVERHEIDop.Rubriek/DC.type">overige overheidsinformatie</meta:user-defined>
    <meta:user-defined meta:name="OVERHEID.Gemeente/OVERHEID.authority">Arnhem</meta:user-defined>
    <meta:user-defined meta:name="OVERHEID.Gemeente/DCTERMS.publisher">Arnhem</meta:user-defined>
    <meta:user-defined meta:name="OVERHEID.TaxonomieBeleidsagendaDecentraal/OVERHEID.category">Economie | Organisatie en beleid</meta:user-defined>
    <dc:language>nl</dc:language>
    <meta:user-defined meta:name="OVERHEIDop.locatietype/OVERHEIDop.gebiedsmarkering">Punt</meta:user-defined>
    <meta:user-defined meta:name="OVERHEIDop.locatietype/OVERHEIDop.gebiedsmarkering">Woonplaats</meta:user-defined>
    <meta:user-defined meta:name="DC.title">Gemeente Arnhem – Nieuwe Standplaats Vrijgekomen Schuytgraaf</meta:user-defined>
    <meta:user-defined meta:name="DCTERMS.W3CDTF/DCTERMS.available">2026-07-31</meta:user-defined>
    <meta:user-defined meta:name="DCTERMS.W3CDTF/OVERHEIDop.jaargang">2026</meta:user-defined>
    <meta:user-defined meta:name="OVERHEIDop.publicationIssue">368688</meta:user-defined>
    <meta:user-defined meta:name="OVERHEIDop.GmbID/DC.identifier">gmb-2026-368688</meta:user-defined>
    <meta:user-defined meta:name="OVERHEIDop.versieInformatie"/>
  </office:meta>
</office:document-meta>
</file>