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Loslaten en Vasthouden (uitvaartbeurs) op 3 oktober 2026, Grote- of Mariakerk te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Loslaten en Vasthouden (uitvaartbeurs) op 3 oktober 2026 in de Grote- of Mariakerk te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29-07-2026. We nemen waarschijnlijk voor 22-09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6868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668197</meta:user-defined>
    <dc:language>nl</dc:language>
    <meta:user-defined meta:name="OVERHEIDop.locatietype/OVERHEIDop.gebiedsmarkering">Punt</meta:user-defined>
    <meta:user-defined meta:name="DC.title">Aanvraag Evenementenvergunning, Loslaten en Vasthouden (uitvaartbeurs) op 3 oktober 2026, Grote- of Mariakerk te Mepp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85</meta:user-defined>
    <meta:user-defined meta:name="OVERHEIDop.GmbID/DC.identifier">gmb-2026-368685</meta:user-defined>
    <meta:user-defined meta:name="OVERHEIDop.versieInformatie"/>
  </office:meta>
</office:document-meta>
</file>