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32602251i8cea6144-2469-483d-86f3-47ae7c093a5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wijzigen kenteken gehandicaptenparkeerplaats, Koppenburglaan 58-7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Koppenburglaan 58-72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Koppenburglaan 58-72 (parkeervaknummer 126622481153)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2.8509433962264mm"><draw:image xlink:href="Pictures/Afbeelding332602251i8cea6144-2469-483d-86f3-47ae7c093a5c.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867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7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7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Koppenburglaan 58-72 - Koppenburglaan 58-7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Koppenburglaan 58-72</meta:user-defined>
    <meta:user-defined meta:name="OVERHEIDop.verkeersbordcode">E6</meta:user-defined>
    <dc:language>nl</dc:language>
    <meta:user-defined meta:name="OVERHEIDop.locatietype/OVERHEIDop.gebiedsmarkering">Punt</meta:user-defined>
    <meta:user-defined meta:name="DC.title">Amsterdam Zuidoost, verkeersbesluit wijzigen kenteken gehandicaptenparkeerplaats, Koppenburglaan 58-72</meta:user-defined>
    <meta:user-defined meta:name="DCTERMS.W3CDTF/DCTERMS.available">2026-07-31</meta:user-defined>
    <meta:user-defined meta:name="DCTERMS.W3CDTF/OVERHEIDop.jaargang">2026</meta:user-defined>
    <meta:user-defined meta:name="OVERHEIDop.publicationIssue">368676</meta:user-defined>
    <meta:user-defined meta:name="OVERHEIDop.GmbID/DC.identifier">gmb-2026-368676</meta:user-defined>
    <meta:user-defined meta:name="OVERHEIDop.versieInformatie"/>
  </office:meta>
</office:document-meta>
</file>