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generatiewoning in de garage op de locatie Slingerweg 77 a Hippolytushoef, zaaknummer Z-58739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generatiewoning in de garage op de locatie Slingerweg 77 a Hippolytushoe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9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867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7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7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generatiewoning in de garage op de locatie Slingerweg 77 a Hippolytushoef, zaaknummer Z-587398</meta:user-defined>
    <meta:user-defined meta:name="DCTERMS.W3CDTF/DCTERMS.available">2026-07-31</meta:user-defined>
    <meta:user-defined meta:name="DCTERMS.W3CDTF/OVERHEIDop.jaargang">2026</meta:user-defined>
    <meta:user-defined meta:name="OVERHEIDop.publicationIssue">368671</meta:user-defined>
    <meta:user-defined meta:name="OVERHEIDop.GmbID/DC.identifier">gmb-2026-368671</meta:user-defined>
    <meta:user-defined meta:name="OVERHEIDop.versieInformatie"/>
  </office:meta>
</office:document-meta>
</file>