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alcoholwetvergunning/wijziging Landuwerweg 17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bben wij een aanvraag ontvangen voor het bijschrijven van een leidinggevende inzake de Alcoholwet op de locatie Landuwerweg 17 in Holten. De aanvraag is geregistreerd onder zaaknummer Z2026-00002751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86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51</meta:user-defined>
    <meta:user-defined meta:name="DCTERMS.abstract">Landuwerweg 17 in Holten, het bijschrijven van een leidinggevende Alcoholwet </meta:user-defined>
    <dc:language>nl</dc:language>
    <meta:user-defined meta:name="OVERHEIDop.locatietype/OVERHEIDop.gebiedsmarkering">Punt</meta:user-defined>
    <meta:user-defined meta:name="DC.title">Kennisgeving ontvangst aanvraag alcoholwetvergunning/wijziging Landuwerweg 17 in Ho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651</meta:user-defined>
    <meta:user-defined meta:name="OVERHEIDop.GmbID/DC.identifier">gmb-2026-368651</meta:user-defined>
    <meta:user-defined meta:name="OVERHEIDop.versieInformatie"/>
  </office:meta>
</office:document-meta>
</file>