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eo Moonenstraat 21, 6221GK Maastricht. Besluit omgevingsvergunning verleend, het realiseren van een terras voor het p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137</text:p>
            <text:p text:style-name="common-al">
            <text:span text:style-name="nadrukvet">Leo Moonenstraat 21, 6221GK Maastricht</text:span>
          </text:p>
            <text:p text:style-name="common-al">
            <text:span text:style-name="nadrukvet">het realiseren van een terras voor het pand</text:span>
          </text:p>
            <text:p text:style-name="common-al"/>
            <text:p text:style-name="common-al">
            <text:span text:style-name="nadrukvet">Datum ontvangst aanvraag:</text:span> 24 juli 2026</text:p>
            <text:p text:style-name="common-al">
            <text:span text:style-name="nadrukvet">Datum besluit:</text:span> 29 juli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864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4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4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137</meta:user-defined>
    <dc:language>nl</dc:language>
    <meta:user-defined meta:name="DC.title">Leo Moonenstraat 21, 6221GK Maastricht. Besluit omgevingsvergunning verleend, het realiseren van een terras voor het pand</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499</meta:user-defined>
    <meta:user-defined meta:name="OVERHEIDop.publicationIssue">368645</meta:user-defined>
    <meta:user-defined meta:name="OVERHEIDop.GmbID/DC.identifier">gmb-2026-368645</meta:user-defined>
    <meta:user-defined meta:name="OVERHEIDop.versieInformatie"/>
  </office:meta>
</office:document-meta>
</file>