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ammerstraat 12-1 1078K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amenvoegen van twee woningen ter hoogte van de eerste- tot en met de derde verdieping tot een zelfstandige woning en daarbij het veranderen bergruimte naar woonruimte op de derde verdieping en het uitvoeren van constructieve wijzigingen</text:p>
            <text:p text:style-name="common-al">Zaakadres: Krammerstraat 12-1 1078KH Amsterdam</text:p>
            <text:p text:style-name="common-al">Datum ontvangst: 26-05-2026</text:p>
            <text:p text:style-name="common-al">Zaaknummer: Z2026-022977</text:p>
            <text:p text:style-name="common-al">DSO-nummer: 20260526021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61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977</meta:user-defined>
    <meta:user-defined meta:name="DCTERMS.abstract">het samenvoegen van twee woningen ter hoogte van de eerste- tot en met de derde verdieping tot een zelfstandige woning en daarbij het veranderen van&lt;=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ammerstraat 12-1 1078KH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10</meta:user-defined>
    <meta:user-defined meta:name="OVERHEIDop.GmbID/DC.identifier">gmb-2026-368610</meta:user-defined>
    <meta:user-defined meta:name="OVERHEIDop.versieInformatie"/>
  </office:meta>
</office:document-meta>
</file>