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terras en het isoleren van de zijgevel, H.J. Schimmelplein 31, 3532TG Utrecht, GU-Z2026-0063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026</text:p>
            <text:p text:style-name="common-al">Toelichting: het bouwen van een dakterras en het isoleren van de zijgevel</text:p>
            <text:p text:style-name="common-al">Datum ontvangst aanvraag: 28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8605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0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05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3026</meta:user-defined>
    <meta:user-defined meta:name="DCTERMS.abstract">Toelichting: het bouwen van een dakterras en het isoleren van de zijgevel</meta:user-defined>
    <dc:language>nl</dc:language>
    <meta:user-defined meta:name="OVERHEIDop.locatietype/OVERHEIDop.gebiedsmarkering">Vlak</meta:user-defined>
    <meta:user-defined meta:name="DC.title">Aanvraag omgevingsvergunning, het bouwen van een dakterras en het isoleren van de zijgevel, H.J. Schimmelplein 31, 3532TG Utrecht, GU-Z2026-0063026</meta:user-defined>
    <meta:user-defined meta:name="OVERHEIDop.datumEindeReactietermijn">2026-09-22</meta:user-defined>
    <meta:user-defined meta:name="OVERHEIDop.terinzageleggingBG">https://jeleefomgeving.nl/inzien/002220647/096e1960-af53-434e-892c-7c6d7558c047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605</meta:user-defined>
    <meta:user-defined meta:name="OVERHEIDop.GmbID/DC.identifier">gmb-2026-368605</meta:user-defined>
    <meta:user-defined meta:name="OVERHEIDop.versieInformatie"/>
  </office:meta>
</office:document-meta>
</file>