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Zinkweg te Farm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29 juli 2026 een besluit genomen op de aanvraag met zaaknummer Z2026-00003417 voor het bouwen van een loods op de locatie Zinkweg te Farmsum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856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6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6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417</meta:user-defined>
    <meta:user-defined meta:name="DCTERMS.abstract">29 juli 2026 verleend voor het bouwen van een loods op de locatie Zinkweg te Farmsum.</meta:user-defined>
    <dc:language>nl</dc:language>
    <meta:user-defined meta:name="OVERHEIDop.locatietype/OVERHEIDop.gebiedsmarkering">Vlak</meta:user-defined>
    <meta:user-defined meta:name="DC.title">Kennisgeving besluit op aanvraag omgevingsvergunning Zinkweg te Farms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8565</meta:user-defined>
    <meta:user-defined meta:name="OVERHEIDop.GmbID/DC.identifier">gmb-2026-368565</meta:user-defined>
    <meta:user-defined meta:name="OVERHEIDop.versieInformatie"/>
  </office:meta>
</office:document-meta>
</file>